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aerospace_and_defense"/><text:bookmark-start text:name="__RefHeading___aerospace_and_defense_1"/><text:bookmark-start text:name="aerospace_and_defense"/>Aerospace and Defense<text:bookmark-end text:name="__RefHeading___aerospace_and_defense_1"/><text:bookmark-end text:name="aerospace_and_defense"/></text:h>
      <text:p text:style-name="Text_20_body"><text:a xlink:type="simple" xlink:href="https://omgwiki.org/ddsf/doku.php?id=ddsf:public:applications:start" text:style-name="Internet_20_link" text:visited-style-name="Visited_20_Internet_20_Link"> Return to Applications </text:a></text:p>
      <text:p text:style-name="Text_20_body">DDS sets new levels of performance, reliability, scalability, interoperability 
and fault-tolerance for military and aerospace systems. DDS addresses the 
real-time data distribution needs of military and aerospace systems by 
satisfying a range of requirements at different temporal and geographical 
scale for applications such as radar processors, naval combat management 
systems, land systems, and next-generation network-centric systems. </text:p>
      <text:p text:style-name="Text_20_body">| Create a Case Study <text:span text:style-name="Strong_20_Emphasis">WWW WWW...</text:span> (e.g., My NASA Project ) -&gt; | </text:p>
      <text:p text:style-name="Text_20_body"> |</text:p>
      <text:h text:style-name="Heading_20_2" text:outline-level="2"><text:bookmark-start text:name="__RefHeading___nasa_launch_and_control_systems_2"/><text:bookmark-start text:name="nasa_launch_and_control_systems"/>NASA Launch and Control Systems<text:bookmark-end text:name="__RefHeading___nasa_launch_and_control_systems_2"/><text:bookmark-end text:name="nasa_launch_and_control_systems"/></text:h>
      <text:p text:style-name="Text_20_body"><text:a xlink:type="simple" xlink:href="https://omgwiki.org/ddsf/doku.php?id=ddsf:public:applications:start" text:style-name="Internet_20_link" text:visited-style-name="Visited_20_Internet_20_Link"> Return to Applications </text:a></text:p>
      <text:p text:style-name="Text_20_body">NASA Launch Control System NASA’s Launch Control System at KSC is one of the 
world’s largest SCADA systems, with over 400,000 control points. The DDS 
based system was first used during the successful first launch of the Orion 
spacecraft. DDS intelligently distributes updates from thousands of sensors. 
It also stores all data for later analysis and allows all information to be 
viewed (after downsampling) on HMI stations in the control room. </text:p>
      <text:p text:style-name="Text_20_body">Source: <text:a xlink:type="simple" xlink:href="https://www.rti.com/products" text:style-name="Internet_20_link" text:visited-style-name="Visited_20_Internet_20_Link"> RTI: Product Overview </text:a></text:p>
      <text:a xlink:type="simple" xlink:href="https://omgwiki.org/ddsf/doku.php?id=ddsf:public:applications:aerospace_and_defense:nasa_launch_and_control_systems" text:style-name="Internet_20_link" text:visited-style-name="Visited_20_Internet_20_Link">Case Study: NASA Launch and Control Systems</text:a>
      <text:h text:style-name="Heading_20_2" text:outline-level="2"><text:bookmark-start text:name="__RefHeading___next_generation_naval_systems_3"/><text:bookmark-start text:name="next_generation_naval_systems"/>Next Generation Naval Systems<text:bookmark-end text:name="__RefHeading___next_generation_naval_systems_3"/><text:bookmark-end text:name="next_generation_naval_systems"/></text:h>
      <text:p text:style-name="Text_20_body"><text:a xlink:type="simple" xlink:href="https://omgwiki.org/ddsf/doku.php?id=ddsf:public:applications:start" text:style-name="Internet_20_link" text:visited-style-name="Visited_20_Internet_20_Link"> Return to Applications </text:a></text:p>
      <text:p text:style-name="Text_20_body">Interoperable Open Architecture Standards-based, high-performance middleware 
breaks vendor lock-in, drives interoperability and future-proofs architectural 
designs. Coming to Lockheed Aegis, Raytheon DDG 1000, Raytheon SSDS, LCS 
(Lockheed and GDAIS), Raytheon LPD-17, etc. </text:p>
      <text:p text:style-name="Text_20_body">Source: <text:a xlink:type="simple" xlink:href="https://info.rti.com/hubfs/Datasheets/RTI_Datasheet_20002_Aerospace-Defense_V11_Web_0718.pdf" text:style-name="Internet_20_link" text:visited-style-name="Visited_20_Internet_20_Link">  RTI: in Aerospace and Defen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aerospace_and_defense</dc:title>
  </office:meta>
</office:document-meta>
</file>