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applications:consumer_electronics"/><text:bookmark-start text:name="__RefHeading___consumer_electronics_1"/><text:bookmark-start text:name="consumer_electronics"/>Consumer Electronics<text:bookmark-end text:name="__RefHeading___consumer_electronics_1"/><text:bookmark-end text:name="consumer_electronics"/></text:h>
      <text:p text:style-name="Text_20_body"><text:a xlink:type="simple" xlink:href="https://omgwiki.org/ddsf/doku.php?id=ddsf:public:applications:start" text:style-name="Internet_20_link" text:visited-style-name="Visited_20_Internet_20_Link"> Return to Applications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Case Study <text:span text:style-name="Strong_20_Emphasis">WWW WWW...</text:span> (e.g., My NASA Project ) -&gt; </text:p>
          </table:table-cell>
          <table:table-cell office:value-type="string" table:style-name="tablecell"/>
        </table:table-row>
      </table:table>
      <text:p text:style-name="Text_20_body">Microprocessors based on MIPS or ARM architectures with memory measured by a 
\few Megabytes or even Kilobytes is the norm for Consumer Electronics applications. 
However, standards compliance, dynamic discovery, and highly configurable 
communications is still highly desired while performance and scalability is a must.</text:p>
      <text:p text:style-name="Text_20_body">CoreDX DDS brings the full power of DDS with all these features to even the 
smallest MIPS and ARM devices.</text:p>
      <text:p text:style-name="Text_20_body">Source: <text:a xlink:type="simple" xlink:href="http://www.twinoakscomputing.com/coredx/industries" text:style-name="Internet_20_link" text:visited-style-name="Visited_20_Internet_20_Link"> Twin Oaks COmputing: Consumer Electronic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applications:consumer_electronics</dc:title>
  </office:meta>
</office:document-meta>
</file>