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medical"/><text:bookmark-start text:name="__RefHeading___medical_1"/><text:bookmark-start text:name="medical"/>Medical<text:bookmark-end text:name="__RefHeading___medical_1"/><text:bookmark-end text:name="medical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DDS securely shares patient and device data to build smarter 
clinical information systems. It connects devices in hospital 
rooms, integrates whole-hospital systems, and connects to the 
cloud and mobile technologies. The proliferation of smart 
medical devices creates new integration challenges for 
networks of devices. DDS provides a proven solution for 
the secure transfer of real-time data between medical devices 
and other information systems in a clinical environment.</text:p>
      <text:h text:style-name="Heading_20_2" text:outline-level="2"><text:bookmark-start text:name="__RefHeading___medical_devices_and_clinical_systems_2"/><text:bookmark-start text:name="medical_devices_and_clinical_systems"/>Medical Devices and Clinical Systems<text:bookmark-end text:name="__RefHeading___medical_devices_and_clinical_systems_2"/><text:bookmark-end text:name="medical_devices_and_clinical_systems"/></text:h>
      <text:p text:style-name="Text_20_body">The Medical Device “Plug-and Play” (MD PnP) Interoperability Program
is using DDS in the reference implementation for their Integrated 
Clinical Environment (ICE) to enable the integration of devices 
and the sharing of real-time patient data between devices and 
other clinical information systems. </text:p>
      <text:p text:style-name="Text_20_body">Source: <text:a xlink:type="simple" xlink:href="http://mdpnp.mgh.harvard.edu/" text:style-name="Internet_20_link" text:visited-style-name="Visited_20_Internet_20_Link"> Harvard University: MD PnP</text:a></text:p>
      <text:h text:style-name="Heading_20_2" text:outline-level="2"><text:bookmark-start text:name="__RefHeading___imaging_systems_3"/><text:bookmark-start text:name="imaging_systems"/>Imaging Systems<text:bookmark-end text:name="__RefHeading___imaging_systems_3"/><text:bookmark-end text:name="imaging_systems"/></text:h>
      <text:p text:style-name="Text_20_body">Imaging systems require massive data flows and fast performance. 
DDS controls and optimizes network use to handle megabytes of 
load without losing data.  </text:p>
      <text:p text:style-name="Text_20_body">Source: <text:a xlink:type="simple" xlink:href="https://www.rti.com/ge2015dec" text:style-name="Internet_20_link" text:visited-style-name="Visited_20_Internet_20_Link"> RTI: GE Healthcare's Industrial Internet of Things (IoT) Architecture </text:a></text:p>
      <text:h text:style-name="Heading_20_2" text:outline-level="2"><text:bookmark-start text:name="__RefHeading___integrated_clinical_medical_decision_systems_4"/><text:bookmark-start text:name="integrated_clinical_medical_decision_systems"/>Integrated Clinical Medical Decision Systems<text:bookmark-end text:name="__RefHeading___integrated_clinical_medical_decision_systems_4"/><text:bookmark-end text:name="integrated_clinical_medical_decision_systems"/></text:h>
      <text:p text:style-name="Text_20_body">DDS ties together devices, services, and displays in real time. </text:p>
      <text:p text:style-name="Text_20_body">Source: <text:a xlink:type="simple" xlink:href="https://info.rti.com/hubfs/Collateral_2017/Customer_Snapshots/RTI_Customer-Snapshot_60005_DocBox_V4_0718.pdf" text:style-name="Internet_20_link" text:visited-style-name="Visited_20_Internet_20_Link"> RTI: DocBo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medical</dc:title>
  </office:meta>
</office:document-meta>
</file>