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8787b2eaef1f62ee26f95405e060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  <style:style style:name="PluginODTAutoStyle_Text_2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3_user:11_instrument"/><text:bookmark-start text:name="__RefHeading___user_scenario_2data_acquisition_and_instrumentation_scenario_1"/><text:bookmark-start text:name="user_scenario_2data_acquisition_and_instrumentation_scenario"/>User Scenario 2: Data Acquisition and Instrumentation Scenario<text:bookmark-end text:name="__RefHeading___user_scenario_2data_acquisition_and_instrumentation_scenario_1"/><text:bookmark-end text:name="user_scenario_2data_acquisition_and_instrumentation_scenario"/></text:h>
      <text:p text:style-name="Text_20_body"><text:a xlink:type="simple" xlink:href="https://omgwiki.org/ddsf/doku.php?id=ddsf:private:guidebook:03_user" text:style-name="Internet_20_link" text:visited-style-name="Visited_20_Internet_20_Link"> Return to User Experiences</text:a></text:p>
      <text:p text:style-name="Text_20_body"><text:span text:style-name="Strong_20_Emphasis"><text:span text:style-name="PluginODTAutoStyle_Text_1"/></text:span><text:span text:style-name="Strong_20_Emphasis"><text:span text:style-name="PluginODTAutoStyle_Text_2"/></text:span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Instrumentation and data acquisition is focused on the collection of large volumes of <text:a xlink:type="simple" xlink:href="https://omgwiki.org/ddsf/doku.php?id=ddsf:private:guidebook:06_append:glossary:s:sensor" text:style-name="Internet_20_link" text:visited-style-name="Visited_20_Internet_20_Link">sensor</text:a> data in a short amount of time. One example, is an aircraft engine test bed ( for example,  <text:a xlink:type="simple" xlink:href="https://www.mtu.de/e-papers/MTU_ePaper/Marketing/Engine_test_beds/epaper/ausgabe.pdf" text:style-name="Internet_20_link" text:visited-style-name="Visited_20_Internet_20_Link"> MTU Aero Engines</text:a> where various sensors for things like temperature, pressure and vibration are place all around the inside and outside of an engine to collect data as the engine is running. </text:p>
      <text:p text:style-name="Text_20_body">Data acquisition is not limited to jet engines, but found in a number of industries. On a small scale, there might be eight to sixteen sensors collecting information maybe at the 10 hertz rate. On a large scale , such as testing a jet engine, there might be hundreds to thousands of sensors collecting data anywhere from 1 hertz to 20 kilohertz.</text:p>
      <text:p text:style-name="Text_20_body"><text:span text:style-name="Strong_20_Emphasis">Note:</text:span> 1 hertz is roughly equivalent to 1000 milliseconds, 20 kilohertz is roughly equivalent to 0.05 milliseconds. See <text:a xlink:type="simple" xlink:href="https://www.unitjuggler.com/convert-frequency-from-Hz-to-ms(p).html?val=20000" text:style-name="Internet_20_link" text:visited-style-name="Visited_20_Internet_20_Link"> Unit Juggler</text:a>.Many of these data streams must be processed in real-time, in order to detect issues requiring immediate engine shutdown.</text:p>
      <text:h text:style-name="Heading_20_2" text:outline-level="2"><text:bookmark-start text:name="__RefHeading___dds_benefits_to_acquisition_and_instrumentation_3"/><text:bookmark-start text:name="dds_benefits_to_acquisition_and_instrumentation"/>DDS Benefits to Acquisition and Instrumentation<text:bookmark-end text:name="__RefHeading___dds_benefits_to_acquisition_and_instrumentation_3"/><text:bookmark-end text:name="dds_benefits_to_acquisition_and_instrumentation"/></text:h>
      <text:p text:style-name="Text_20_body"><text:a xlink:type="simple" xlink:href="https://omgwiki.org/ddsf/doku.php?id=ddsf:private:guidebook:02_body:01_intro" text:style-name="Internet_20_link" text:visited-style-name="Visited_20_Internet_20_Link"> Return to top</text:a></text:p>
      <text:p text:style-name="Text_20_body">A major benefit is to standardize an architecture around <text:a xlink:type="simple" xlink:href="https://omgwiki.org/ddsf/doku.php?id=ddsf:private:guidebook:06_append:glossary:d:data_distribution_service_dds" text:style-name="Internet_20_link" text:visited-style-name="Visited_20_Internet_20_Link">data_distribution_service_dds</text:a>. These larger systems contain multiple data acquisition systems from multiple vendors developed at different times and locations. So, standardization on one <text:a xlink:type="simple" xlink:href="https://omgwiki.org/ddsf/doku.php?id=ddsf:private:guidebook:06_append:glossary:m:midware" text:style-name="Internet_20_link" text:visited-style-name="Visited_20_Internet_20_Link">midware</text:a> and technology standard and interface allows for easy reconfiguration between different engine tests. </text:p>
      <text:p text:style-name="Text_20_body">DDS is one of the few technologies to handle the amount of data and strict processing schedules for these distributed systems while providing multiple DDS vendor product <text:a xlink:type="simple" xlink:href="https://omgwiki.org/ddsf/doku.php?id=ddsf:private:guidebook:06_append:glossary:i:interoperability" text:style-name="Internet_20_link" text:visited-style-name="Visited_20_Internet_20_Link">interoperability</text:a>.  </text:p>
      <text:p text:style-name="Text_20_body">Low Overhead / High <text:a xlink:type="simple" xlink:href="https://omgwiki.org/ddsf/doku.php?id=ddsf:private:guidebook:06_append:glossary:t:thruput" text:style-name="Internet_20_link" text:visited-style-name="Visited_20_Internet_20_Link">Throughput</text:a> Data Delivery with low <text:a xlink:type="simple" xlink:href="https://omgwiki.org/ddsf/doku.php?id=ddsf:private:guidebook:06_append:glossary:l:latency" text:style-name="Internet_20_link" text:visited-style-name="Visited_20_Internet_20_Link">latency</text:a>.<text:a xlink:type="simple" xlink:href="https://omgwiki.org/ddsf/doku.php?id=ddsf:private:guidebook:06_append:glossary:s:scalable" text:style-name="Internet_20_link" text:visited-style-name="Visited_20_Internet_20_Link">scalable</text:a> to 1000’s of devices making it a great solution for all data acquisition systems.On-the-wire <text:a xlink:type="simple" xlink:href="https://omgwiki.org/ddsf/doku.php?id=ddsf:private:guidebook:06_append:glossary:i:interoperability" text:style-name="Internet_20_link" text:visited-style-name="Visited_20_Internet_20_Link">interoperability</text:a> between DDS products allows for the fast binary transmission of data and ease of accessing the data on each end of the “wire”.
<draw:frame draw:style-name="mediacenter" draw:name="0" text:anchor-type="paragraph" draw:z-index="0" svg:width="18.520833333333cm" style:rel-width="100%" svg:height="11.88040852762cm" style:rel-height="scale"><draw:image xlink:href="Pictures/778787b2eaef1f62ee26f95405e0608b.png" xlink:type="simple" xlink:show="embed" xlink:actuate="onLoad"/></draw:frame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  <style:style style:name="PluginODTAutoStyle_Text_2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3_user:11_instrument</dc:title>
  </office:meta>
</office:document-meta>
</file>