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3_user:start"/><text:bookmark-start text:name="__RefHeading___iii_-_user_experiences_1"/><text:bookmark-start text:name="iii_-_user_experiences"/>III - User Experiences<text:bookmark-end text:name="__RefHeading___iii_-_user_experiences_1"/><text:bookmark-end text:name="iii_-_user_experiences"/></text:h>
      <text:p text:style-name="Text_20_body"><text:span text:style-name="Strong_20_Emphasis"><text:span text:style-name="PluginODTAutoStyle_Text_1"/></text:span><text:span text:style-name="Strong_20_Emphasis"><text:span text:style-name="PluginODTAutoStyle_Text_2"/></text:span><text:a xlink:type="simple" xlink:href="https://omgwiki.org/ddsf/doku.php?id=ddsf:private:guidebook:start" text:style-name="Internet_20_link" text:visited-style-name="Visited_20_Internet_20_Link"> return to Cookbook </text:a></text:p>
      <text:a xlink:type="simple" xlink:href="https://omgwiki.org/ddsf/doku.php?id=ddsf:private:guidebook:03_user:02_health" text:style-name="Internet_20_link" text:visited-style-name="Visited_20_Internet_20_Link">02_health</text:a>
      <text:a xlink:type="simple" xlink:href="https://omgwiki.org/ddsf/doku.php?id=ddsf:private:guidebook:03_user:03_tms" text:style-name="Internet_20_link" text:visited-style-name="Visited_20_Internet_20_Link">03_tms</text:a>
      <text:a xlink:type="simple" xlink:href="https://omgwiki.org/ddsf/doku.php?id=ddsf:private:guidebook:03_user:04_smartman" text:style-name="Internet_20_link" text:visited-style-name="Visited_20_Internet_20_Link">04_smartman</text:a>
      <text:a xlink:type="simple" xlink:href="https://omgwiki.org/ddsf/doku.php?id=ddsf:private:guidebook:03_user:06_agriculture" text:style-name="Internet_20_link" text:visited-style-name="Visited_20_Internet_20_Link">06_agriculture</text:a>
      <text:a xlink:type="simple" xlink:href="https://omgwiki.org/ddsf/doku.php?id=ddsf:private:guidebook:03_user:07_gva" text:style-name="Internet_20_link" text:visited-style-name="Visited_20_Internet_20_Link">07_gva</text:a>
      <text:a xlink:type="simple" xlink:href="https://omgwiki.org/ddsf/doku.php?id=ddsf:private:guidebook:03_user:10_power" text:style-name="Internet_20_link" text:visited-style-name="Visited_20_Internet_20_Link">10_power</text:a>
      <text:a xlink:type="simple" xlink:href="https://omgwiki.org/ddsf/doku.php?id=ddsf:private:guidebook:03_user:11_instrument" text:style-name="Internet_20_link" text:visited-style-name="Visited_20_Internet_20_Link">11_instrument</text:a>
      <text:a xlink:type="simple" xlink:href="https://omgwiki.org/ddsf/doku.php?id=ddsf:private:guidebook:03_user:12_medical" text:style-name="Internet_20_link" text:visited-style-name="Visited_20_Internet_20_Link">12_medical</text:a>
      <text:a xlink:type="simple" xlink:href="https://omgwiki.org/ddsf/doku.php?id=ddsf:private:guidebook:03_user:13_kubernetes" text:style-name="Internet_20_link" text:visited-style-name="Visited_20_Internet_20_Link">13_kubernet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FF0000" fo:font-style="normal" fo:font-size="10.5pt" fo:font-family="Garamond" fo:border="0pt none"/>
    </style:style>
    <style:style style:name="PluginODTAutoStyle_Text_2" style:family="text">
      <style:text-properties fo:color="#FF0000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3_user:start</dc:title>
  </office:meta>
</office:document-meta>
</file>