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3_ext:ddsxml"/><text:bookmark-start text:name="__RefHeading___omgdds_consolidated_xml_syntax_dds-xml_1"/><text:bookmark-start text:name="omgdds_consolidated_xml_syntax_dds-xml"/>OMG: DDS Consolidated XML Syntax (DDS-XML)<text:bookmark-end text:name="__RefHeading___omgdds_consolidated_xml_syntax_dds-xml_1"/><text:bookmark-end text:name="omgdds_consolidated_xml_syntax_dds-xml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DDS Consolidated XML Syntax (DDS-XML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DS Consolidated XML Syntax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XM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8-10-01 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8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XML/" text:style-name="Internet_20_link" text:visited-style-name="Visited_20_Internet_20_Link">https://www.omg.org/spec/DDS-XML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XML/1.0/PDF" text:style-name="Internet_20_link" text:visited-style-name="Visited_20_Internet_20_Link">https://www.omg.org/spec/DDS-XML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Historically various specifications have defined <text:a xlink:type="simple" xlink:href="https://omgwiki.org/ddsf/doku.php?id=ddsf:public:guidebook:06_append:glossary:x:xml" text:style-name="Internet_20_link" text:visited-style-name="Visited_20_Internet_20_Link">XML</text:a> <text:a xlink:type="simple" xlink:href="https://omgwiki.org/ddsf/doku.php?id=ddsf:public:guidebook:06_append:glossary:s:syntax" text:style-name="Internet_20_link" text:visited-style-name="Visited_20_Internet_20_Link">syntax</text:a> to represent particular subsets of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-related resources:</text:span><text:span text:style-name="Emphasis">The <text:a xlink:type="simple" xlink:href="https://www.omg.org/spec/DDS4CCM/1.1" text:style-name="Internet_20_link" text:visited-style-name="Visited_20_Internet_20_Link">DDS4CCM</text:a> specification defines XML syntax to represent the DDS <text:a xlink:type="simple" xlink:href="https://omgwiki.org/ddsf/doku.php?id=ddsf:public:guidebook:06_append:glossary:q:quality_of_service_qos_policies" text:style-name="Internet_20_link" text:visited-style-name="Visited_20_Internet_20_Link">QoS</text:a> Policies of DDS Entities:
<text:span text:style-name="Source_20_Text">DomainParticipantQos</text:span>, <text:span text:style-name="Source_20_Text">TopicQos</text:span>, <text:span text:style-name="Source_20_Text">PublisherQos</text:span>, <text:span text:style-name="Source_20_Text">SubscriberQos</text:span>, <text:span text:style-name="Source_20_Text">DataWriterQos</text:span>, and <text:span text:style-name="Source_20_Text">DataReaderQos</text:span>.</text:span><text:span text:style-name="Emphasis">The <text:a xlink:type="simple" xlink:href="https://omgwiki.org/ddsf/doku.php?id=ddsf:public:guidebook:06_append:01_family_of_standards:01_core:dds_extensible_types_dds-xtypes" text:style-name="Internet_20_link" text:visited-style-name="Visited_20_Internet_20_Link"> DDS-XTYPES</text:a> specification defines XML syntax to represent DDS Data Types and Data Samples.</text:span><text:span text:style-name="Emphasis">The <text:a xlink:type="simple" xlink:href="https://omgwiki.org/ddsf/doku.php?id=ddsf:public:guidebook:06_append:01_family_of_standards:04_gate:ddsweb" text:style-name="Internet_20_link" text:visited-style-name="Visited_20_Internet_20_Link"> DDS-WEB</text:a> specification defines XML syntax to represent DDS Applications, DDS Domains, and DDS
entities (i.e., <text:a xlink:type="simple" xlink:href="https://omgwiki.org/ddsf/doku.php?id=ddsf:public:guidebook:06_append:glossary:d:domain_participant" text:style-name="Internet_20_link" text:visited-style-name="Visited_20_Internet_20_Link">Domain Participant</text:a>, <text:a xlink:type="simple" xlink:href="https://omgwiki.org/ddsf/doku.php?id=ddsf:public:guidebook:06_append:glossary:t:topic" text:style-name="Internet_20_link" text:visited-style-name="Visited_20_Internet_20_Link">Topic</text:a>, <text:a xlink:type="simple" xlink:href="https://omgwiki.org/ddsf/doku.php?id=ddsf:public:guidebook:06_append:glossary:p:publisher" text:style-name="Internet_20_link" text:visited-style-name="Visited_20_Internet_20_Link">Publisher</text:a>, <text:a xlink:type="simple" xlink:href="https://omgwiki.org/ddsf/doku.php?id=ddsf:public:guidebook:06_append:glossary:s:subscriber" text:style-name="Internet_20_link" text:visited-style-name="Visited_20_Internet_20_Link">Subscriber</text:a>, <text:a xlink:type="simple" xlink:href="https://omgwiki.org/ddsf/doku.php?id=ddsf:public:guidebook:06_append:glossary:d:data_writer" text:style-name="Internet_20_link" text:visited-style-name="Visited_20_Internet_20_Link">DataWriter</text:a>, and <text:a xlink:type="simple" xlink:href="https://omgwiki.org/ddsf/doku.php?id=ddsf:public:guidebook:06_append:glossary:d:data_reader" text:style-name="Internet_20_link" text:visited-style-name="Visited_20_Internet_20_Link">DataReader</text:a>).
This specification consolidates all this XML syntax into a single document. There are no significant syntactic changes in this document relative to referenced specific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3_ext:ddsxml</dc:title>
  </office:meta>
</office:document-meta>
</file>