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5_wip:idl4cplus"/><text:bookmark-start text:name="__RefHeading___omgidl4_to_c_language_mapping_1"/><text:bookmark-start text:name="omgidl4_to_c_language_mapping"/>OMG: IDL4 to C++ Language Mapping)<text:bookmark-end text:name="__RefHeading___omgidl4_to_c_language_mapping_1"/><text:bookmark-end text:name="omgidl4_to_c_language_mapping"/></text:h>
      <text:p text:style-name="Text_20_body"><text:a xlink:type="simple" xlink:href="https://omgwiki.org/ddsf/doku.php?id=ddsf:public:guidebook:06_append:01_family_of_standards:start" text:style-name="Internet_20_link" text:visited-style-name="Visited_20_Internet_20_Link"> return to the DDS Family of Standards </text:a></text:p>
      <text:p text:style-name="Text_20_body">Data sheet for IDL4 to C++ Language Mapping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L4 to C++ Language Mapping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mars/20-09-01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18 September 2020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techprocess/meetings/schedule/IDL4_to_C++_Language_Mapping_RFP.html" text:style-name="Internet_20_link" text:visited-style-name="Visited_20_Internet_20_Link">https://www.omg.org/techprocess/meetings/schedule/IDL4_to_C++_Language_Mapping_RFP.html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cgi-bin/doc?mars/20-09-01" text:style-name="Internet_20_link" text:visited-style-name="Visited_20_Internet_20_Link">https://www.omg.org/cgi-bin/doc?mars/20-09-01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scope_2"/><text:bookmark-start text:name="scope"/>Scope<text:bookmark-end text:name="__RefHeading___scope_2"/><text:bookmark-end text:name="scope"/></text:h>
      <text:p text:style-name="Text_20_body">The goal of this RFP is to solicit proposals for an IDL to C++ language mapping targeting the most recent IDL specification. The language mapping should cover all of the IDL constructs as present in the current Interface Definition Language specification <text:a xlink:type="simple" xlink:href="https://omgwiki.org/ddsf/doku.php?id=ddsf:public:guidebook:06_append:01_family_of_standards:01_core:interface_definitions_language_idl" text:style-name="Internet_20_link" text:visited-style-name="Visited_20_Internet_20_Link"> IDL4</text:a>. The language mapping may make use of modern C++ features as appropriate and natural.</text:p>
      <text:p text:style-name="Text_20_body"><text:span text:style-name="Strong_20_Emphasis"><text:span text:style-name="PluginODTAutoStyle_Text_1"/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5_wip:idl4cplus</dc:title>
  </office:meta>
</office:document-meta>
</file>