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idlcsharp"/><text:bookmark-start text:name="__RefHeading___omgidl4_to_c_language_mapping_1"/><text:bookmark-start text:name="omgidl4_to_c_language_mapping"/>OMG: IDL4 to C# Language Mapping<text:bookmark-end text:name="__RefHeading___omgidl4_to_c_language_mapping_1"/><text:bookmark-end text:name="omgidl4_to_c_language_mapping"/></text:h>
      <text:p text:style-name="Text_20_body"><text:a xlink:type="simple" xlink:href="https://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IDL4 to C# Language Mapping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L4 to C# Language Mapping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IDL4-CSHARP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1 beta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ptc/20-03-02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arch 2020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IDL4-CSHARP/" text:style-name="Internet_20_link" text:visited-style-name="Visited_20_Internet_20_Link">https://www.omg.org/spec/IDL4-CSHARP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IDL4-CSHARP/1.1/Beta1/PDF" text:style-name="Internet_20_link" text:visited-style-name="Visited_20_Internet_20_Link">https://www.omg.org/spec/IDL4-CSHARP/1.1/Beta1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specification defines the mapping of <text:a xlink:type="simple" xlink:href="https://omgwiki.org/ddsf/doku.php?id=ddsf:public:guidebook:06_append:glossary:o:omg" text:style-name="Internet_20_link" text:visited-style-name="Visited_20_Internet_20_Link">Object Management Group® (OMG)</text:a> Interface Definition Language v4 to the C# programming language <text:a xlink:type="simple" xlink:href="https://www.ecma-international.org/publications/files/ECMA-ST/Ecma-334.pdf" text:style-name="Internet_20_link" text:visited-style-name="Visited_20_Internet_20_Link">[ECMA-334] </text:a>. The language mapping covers all of the <text:a xlink:type="simple" xlink:href="https://omgwiki.org/ddsf/doku.php?id=ddsf:public:guidebook:06_append:glossary:i:idl" text:style-name="Internet_20_link" text:visited-style-name="Visited_20_Internet_20_Link">Interface Definition Language (IDL)</text:a> constructs in the current Interface Definition Language specification <text:a xlink:type="simple" xlink:href="https://omgwiki.org/ddsf/doku.php?id=ddsf:public:guidebook:06_append:01_family_of_standards:01_core:interface_definitions_language_idl" text:style-name="Internet_20_link" text:visited-style-name="Visited_20_Internet_20_Link">[OMG-IDL4]</text:a>. The language mapping makes use of C# language features as appropriate and natur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idlcsharp</dc:title>
  </office:meta>
</office:document-meta>
</file>