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0deca6417a9e03c4be9e293096cd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reader_data_lifecycle"/><text:bookmark-start text:name="__RefHeading___reader_data_lifecycle_qos_parameter_1"/><text:bookmark-start text:name="reader_data_lifecycle_qos_parameter"/>READER_DATA_LIFECYCLE QoS Parameter<text:bookmark-end text:name="__RefHeading___reader_data_lifecycle_qos_parameter_1"/><text:bookmark-end text:name="reader_data_lifecycle_qos_parameter"/></text:h>
      <text:p text:style-name="Text_20_body"><text:a xlink:type="simple" xlink:href="https://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<text:span text:style-name="Source_20_Text">READER_DATA_LIFECYCLE</text:span> policy controls the behavior of the DataReader with regards to the lifecycle of the data-<text:a xlink:type="simple" xlink:href="https://omgwiki.org/ddsf/doku.php?id=ddsf:public:guidebook:06_append:glossary:i:instance" text:style-name="Internet_20_link" text:visited-style-name="Visited_20_Internet_20_Link">instances</text:a> it manages, that is, the data-instances that have been received and for which the DataReader maintains some internal resources.</text:p>
      <text:p text:style-name="Text_20_body">The <text:span text:style-name="Source_20_Text">DataReader</text:span> internally maintains the <text:a xlink:type="simple" xlink:href="https://omgwiki.org/ddsf/doku.php?id=ddsf:public:guidebook:06_append:glossary:s:sample" text:style-name="Internet_20_link" text:visited-style-name="Visited_20_Internet_20_Link">samples</text:a> that have not been taken by the application, subject to the constraints imposed by other <text:a xlink:type="simple" xlink:href="https://omgwiki.org/ddsf/doku.php?id=ddsf:public:guidebook:06_append:glossary:q:quality_of_service_qos_policies" text:style-name="Internet_20_link" text:visited-style-name="Visited_20_Internet_20_Link">QoS</text:a> policies such as <text:span text:style-name="Source_20_Text"><text:a xlink:type="simple" xlink:href="https://omgwiki.org/ddsf/doku.php?id=ddsf:public:guidebook:06_append:glossary:h:history_qos" text:style-name="Internet_20_link" text:visited-style-name="Visited_20_Internet_20_Link">HISTORY</text:a></text:span> and <text:span text:style-name="Source_20_Text">RESOURCE_LIMIT</text:span>.</text:p>
      <text:p text:style-name="Text_20_body">The <text:span text:style-name="Source_20_Text">DataReader</text:span> also maintains information regarding the identity, <text:span text:style-name="Source_20_Text">view_state</text:span> and <text:span text:style-name="Source_20_Text">instance_state</text:span> of data-instances even after all samples have been ‘taken.’ This is needed to properly compute the states when future samples arrive.</text:p>
      <text:p text:style-name="Text_20_body">Under normal circumstances the <text:span text:style-name="Source_20_Text">DataReader</text:span> can only reclaim all resources for instances for which there are no writers and for which all samples have been ‘taken.’ The last sample the <text:span text:style-name="Source_20_Text">DataReader</text:span> will have taken for that instance will have an instance_state of either <text:span text:style-name="Source_20_Text">NOT_ALIVE_NO_WRITERS</text:span> or <text:span text:style-name="Source_20_Text">NOT_ALIVE_DISPOSED</text:span> depending on whether the last writer that had ownership of the instance disposed it or not. The following figure provides a state chart describing the transitions possible for the <text:span text:style-name="Source_20_Text">instance_state</text:span>.</text:p>
      <text:p text:style-name="Text_20_body">
<draw:frame draw:style-name="mediacenter" draw:name="0" text:anchor-type="paragraph" draw:z-index="0" svg:width="36.03625cm" style:rel-width="100%" svg:height="23.759583333333cm" style:rel-height="scale"><draw:image xlink:href="Pictures/f90deca6417a9e03c4be9e293096cd1d.png" xlink:type="simple" xlink:show="embed" xlink:actuate="onLoad"/></draw:frame>
</text:p>
      <text:p text:style-name="Text_20_body">
 Statechart of the instance_state and view_state for a single instance.

</text:p>
      <text:p text:style-name="Text_20_body">In the absence of the <text:span text:style-name="Source_20_Text">READER_DATA_LIFECYCLE</text:span> QoS this behavior could cause problems if the application “forgets” to ‘take’ those samples. The ‘untaken’ samples will prevent the <text:span text:style-name="Source_20_Text">DataReader</text:span> from reclaiming the resources and they would remain in the <text:span text:style-name="Source_20_Text">DataReader</text:span> indefinitely.</text:p>
      <text:p text:style-name="Text_20_body">The <text:span text:style-name="Source_20_Text">autopurge_nowriter_samples_delay</text:span> defines the maximum duration for which the DataReader will maintain information regarding an instance once its instance_state becomes NOT_ALIVE_NO_WRITERS. After this time elapses, the DataReader will purge all internal information regarding the instance, any untaken samples will also be lost.</text:p>
      <text:p text:style-name="Text_20_body">The <text:span text:style-name="Source_20_Text">autopurge_disposed_samples_delay</text:span> defines the maximum duration for which the DataReader will maintain samples for an instance once its instance_state becomes NOT_ALIVE_DISPOSED. After this time elapses, the DataReader will purge all samples for the inst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reader_data_lifecycle</dc:title>
  </office:meta>
</office:document-meta>
</file>