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03_bibliography:external_references"/><text:bookmark-start text:name="__RefHeading___external_references_1"/><text:bookmark-start text:name="external_references"/>External References<text:bookmark-end text:name="__RefHeading___external_references_1"/><text:bookmark-end text:name="external_references"/></text:h>
      <text:p text:style-name="Text_20_body"><text:a xlink:type="simple" xlink:href="https://omgwiki.org/ddsf/doku.php?id=ddsf:public:start" text:style-name="Internet_20_link" text:visited-style-name="Visited_20_Internet_20_Link">return to the Public Area</text:a></text:p>
      <text:p text:style-name="Text_20_body">These are references used within the DDS Foundation that are external to the OMG or the DDS Vendors. These references are important when trying to establish credibility to organizations that are external to OMG and the vendors. One example would be when trying to provide content to Wikipedi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3_bibliography:external_references</dc:title>
  </office:meta>
</office:document-meta>
</file>