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73e1a6226cd1e97d1cfa712c1d85ac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eprosima"/><text:bookmark-start text:name="__RefHeading___vendoreprosima_1"/><text:bookmark-start text:name="vendoreprosima"/>Vendor: eProsima<text:bookmark-end text:name="__RefHeading___vendoreprosima_1"/><text:bookmark-end text:name="vendoreprosima"/></text:h>
      <text:p text:style-name="Text_20_body"><text:a xlink:type="simple" xlink:href="https://omgwiki.org/ddsf/doku.php?id=ddsf:private:guidebook:06_append:05_vendors:start" text:style-name="Internet_20_link" text:visited-style-name="Visited_20_Internet_20_Link"> return to DDS vendors </text:a></text:p>
      <text:p text:style-name="Text_20_body"><draw:frame draw:style-name="mediacenter" draw:name="0" text:anchor-type="paragraph" draw:z-index="0" svg:width="5.2916666666667cm" svg:height="1.2964583333333cm"><draw:image xlink:href="Pictures/673e1a6226cd1e97d1cfa712c1d85ac4.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www.eprosima.com/" text:style-name="Internet_20_link" text:visited-style-name="Visited_20_Internet_20_Link">http://www.eprosima.com/</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www.eprosima.com/index.php/products-all/eprosima-fast-rtps" text:style-name="Internet_20_link" text:visited-style-name="Visited_20_Internet_20_Link">http://www.eprosima.com/index.php/products-all/eprosima-fast-rtps</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eProsima is a company focused on high-<text:a xlink:type="simple" xlink:href="https://omgwiki.org/ddsf/doku.php?id=ddsf:private:guidebook:06_append:glossary:p:performance" text:style-name="Internet_20_link" text:visited-style-name="Visited_20_Internet_20_Link">performance</text:a> <text:a xlink:type="simple" xlink:href="https://omgwiki.org/ddsf/doku.php?id=ddsf:private:guidebook:06_append:glossary:m:midware" text:style-name="Internet_20_link" text:visited-style-name="Visited_20_Internet_20_Link">middleware</text:a>. We help you design your <text:a xlink:type="simple" xlink:href="https://omgwiki.org/ddsf/doku.php?id=ddsf:private:guidebook:06_append:glossary:d:distsystem" text:style-name="Internet_20_link" text:visited-style-name="Visited_20_Internet_20_Link">distributed system</text:a> covering all the areas impacting communications: The middleware technology to choose, the <text:a xlink:type="simple" xlink:href="https://omgwiki.org/ddsf/doku.php?id=ddsf:private:guidebook:06_append:glossary:d:dm" text:style-name="Internet_20_link" text:visited-style-name="Visited_20_Internet_20_Link">dm</text:a>, the <text:a xlink:type="simple" xlink:href="https://omgwiki.org/ddsf/doku.php?id=ddsf:private:guidebook:06_append:glossary:q:quality_of_service_qos_policies" text:style-name="Internet_20_link" text:visited-style-name="Visited_20_Internet_20_Link">quality_of_service_qos_policies</text:a> for the different data flows, the data links, how to test the systems, etc. eProsima develops open source tools for <text:a xlink:type="simple" xlink:href="https://omgwiki.org/ddsf/doku.php?id=ddsf:private:guidebook:06_append:glossary:d:data_distribution_service_dds" text:style-name="Internet_20_link" text:visited-style-name="Visited_20_Internet_20_Link">data_distribution_service_dds</text:a>, such as eProsima <text:a xlink:type="simple" xlink:href="https://omgwiki.org/ddsf/doku.php?id=ddsf:private:guidebook:06_append:glossary:r:rpc" text:style-name="Internet_20_link" text:visited-style-name="Visited_20_Internet_20_Link">rpc</text:a> over DDS, and eProsima Non-Intrusive Recorder for DDS, compatible with the main DDS implementations. eProsima develops the main standalone open source implementation of <text:a xlink:type="simple" xlink:href="https://omgwiki.org/ddsf/doku.php?id=ddsf:private:guidebook:06_append:glossary:r:rtps" text:style-name="Internet_20_link" text:visited-style-name="Visited_20_Internet_20_Link">rtps</text:a>, the underlying <text:a xlink:type="simple" xlink:href="https://omgwiki.org/ddsf/doku.php?id=ddsf:private:guidebook:06_append:glossary:p:protocol" text:style-name="Internet_20_link" text:visited-style-name="Visited_20_Internet_20_Link">protocol</text:a> of DDS. </text:p>
          </tabl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eProsima Fast RTPS is a new lighweight Open Source (Apache 2.0) implementation of the DDS protocol (RTPS, Real Time Publish Subscribe Protocol), allowing direct access to the protocol settings and features. It includes also a minimum DDS <text:a xlink:type="simple" xlink:href="https://omgwiki.org/ddsf/doku.php?id=ddsf:private:guidebook:06_append:glossary:a:api" text:style-name="Internet_20_link" text:visited-style-name="Visited_20_Internet_20_Link">API</text:a>, <text:a xlink:type="simple" xlink:href="https://omgwiki.org/ddsf/doku.php?id=ddsf:private:guidebook:06_append:glossary:i:idl" text:style-name="Internet_20_link" text:visited-style-name="Visited_20_Internet_20_Link">idl</text:a> support, and automatic code generation. It is available in many platforms (windows, linux, android, mac os, etc) and fully compliant with the latest <text:a xlink:type="simple" xlink:href="https://omgwiki.org/ddsf/doku.php?id=ddsf:public:guidebook:06_append:01_family_of_standards:01_core:ddsi_rtps" text:style-name="Internet_20_link" text:visited-style-name="Visited_20_Internet_20_Link"> DDS-RTPS</text:a> revision. </text:p>
          </table:table-cell>
        </table:table-row>
        <table:table-row>
          <table:table-cell office:value-type="string" table:style-name="tablecell">
            <text:p text:style-name="tablealignleft"> Sales Contact               </text:p>
          </table:table-cell>
          <table:table-cell office:value-type="string" table:style-name="tablecell">
            <text:p text:style-name="tablealignleft"> Jaime Martin Losa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jaimemartin@eprosima.com" text:style-name="Internet_20_link" text:visited-style-name="Visited_20_Internet_20_Link">mailto:jaimemartin@eprosima.com</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3-4607913745" text:style-name="Internet_20_link" text:visited-style-name="Visited_20_Internet_20_Link">+3-4607913745</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omgwiki.org/ddsf/doku.php?id=ddsf:private:guidebook:06_append:glossary:o:omg" text:style-name="Internet_20_link" text:visited-style-name="Visited_20_Internet_20_Link">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eprosima</dc:title>
  </office:meta>
</office:document-meta>
</file>