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d40f5256fd0646ec8b3250abc0655c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kongsberg"/><text:bookmark-start text:name="__RefHeading___vendorkongsberg_1"/><text:bookmark-start text:name="vendorkongsberg"/>Vendor: Kongsberg<text:bookmark-end text:name="__RefHeading___vendorkongsberg_1"/><text:bookmark-end text:name="vendorkongsberg"/></text:h>
      <text:p text:style-name="Text_20_body"><text:a xlink:type="simple" xlink:href="https://omgwiki.org/ddsf/doku.php?id=ddsf:private:guidebook:06_append:05_vendors" text:style-name="Internet_20_link" text:visited-style-name="Visited_20_Internet_20_Link"> return to DDS vendors </text:a></text:p>
      <text:p text:style-name="Text_20_body"><draw:frame draw:style-name="mediacenter" draw:name="0" text:anchor-type="paragraph" draw:z-index="0" svg:width="3.4395833333333cm" svg:height="3.4395833333333cm"><draw:image xlink:href="Pictures/fd40f5256fd0646ec8b3250abc0655c3.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s://www.kongsberg.com/who-we-are/about-us/" text:style-name="Internet_20_link" text:visited-style-name="Visited_20_Internet_20_Link">https://www.kongsberg.com/who-we-are/about-us/</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s://www.kongsberg.com/kda/products/defence-and-security/c4isr/intercom-dds/" text:style-name="Internet_20_link" text:visited-style-name="Visited_20_Internet_20_Link">https://www.kongsberg.com/kda/products/defence-and-security/c4isr/intercom-dds/</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Kongsberg is a leading global technology group, delivering mission-critical solutions to customers operating in extremely challenging environments. Throughout our proud two hundred year history, we have continuously advanced, applying innovative solutions to the needs of our customers, partners and society at large.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text:span text:style-name="Source_20_Text">InterCOM DDS is a</text:span> <text:a xlink:type="simple" xlink:href="https://omgwiki.org/ddsf/doku.php?id=ddsf:private:guidebook:06_append:glossary:m:midware" text:style-name="Internet_20_link" text:visited-style-name="Visited_20_Internet_20_Link">middleware</text:a> <text:a xlink:type="simple" xlink:href="https://omgwiki.org/ddsf/doku.php?id=ddsf:private:guidebook:06_append:glossary:s:swlib" text:style-name="Internet_20_link" text:visited-style-name="Visited_20_Internet_20_Link">library</text:a> <text:span text:style-name="Source_20_Text">designed to easily facilitate communications between multiple different systems and sensors, using the open</text:span> <text:a xlink:type="simple" xlink:href="https://omgwiki.org/ddsf/doku.php?id=ddsf:private:guidebook:06_append:glossary:d:data_distribution_service_dds" text:style-name="Internet_20_link" text:visited-style-name="Visited_20_Internet_20_Link">data_distribution_service_dds</text:a> <text:span text:style-name="Source_20_Text">standard. InterCOM DDS provides high </text:span><text:a xlink:type="simple" xlink:href="https://omgwiki.org/ddsf/doku.php?id=ddsf:private:guidebook:06_append:glossary:p:performance" text:style-name="Internet_20_link" text:visited-style-name="Visited_20_Internet_20_Link">performance</text:a><text:span text:style-name="Source_20_Text">, distributed data messaging services for applications and hardware requiring a real-time open architecture or service-oriented architecture. &lt;br/&gt;&lt;br/&gt; InterCOM DDS supports a variety of </text:span><text:a xlink:type="simple" xlink:href="https://omgwiki.org/ddsf/doku.php?id=ddsf:private:guidebook:06_append:glossary:a:api" text:style-name="Internet_20_link" text:visited-style-name="Visited_20_Internet_20_Link">API</text:a><text:span text:style-name="Source_20_Text">-languages and deployment platforms, and strives to meet the strict requirements of defense industry software systems. </text:span>  </text:p>
          </table:table-cell>
        </table:table-row>
        <table:table-row>
          <table:table-cell office:value-type="string" table:style-name="tablecell">
            <text:p text:style-name="tablealignleft"> Sales Contact                </text:p>
          </table:table-cell>
          <table:table-cell office:value-type="string" table:style-name="tablecell">
            <text:p text:style-name="tablealignleft"> Kari-Anne Sandengen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lt;mailto:Kari.Anne.Sandengen@kongsberg.com&gt;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47 32 28 82 00" text:style-name="Internet_20_link" text:visited-style-name="Visited_20_Internet_20_Link">+47 32 28 82 00</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omgwiki.org/ddsf/doku.php?id=ddsf:private:guide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kongsberg</dc:title>
  </office:meta>
</office:document-meta>
</file>