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adcf09b7b7f596bd1645a9a2b79b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milsoft"/><text:bookmark-start text:name="__RefHeading___vendormilsoft_1"/><text:bookmark-start text:name="vendormilsoft"/>Vendor: MILSOFT<text:bookmark-end text:name="__RefHeading___vendormilsoft_1"/><text:bookmark-end text:name="vendormilsoft"/></text:h>
      <text:p text:style-name="Text_20_body"><text:a xlink:type="simple" xlink:href="https://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2.6458333333333cm" svg:height="3.2697088068182cm"><draw:image xlink:href="Pictures/06adcf09b7b7f596bd1645a9a2b79b5c.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milsoft.com.tr" text:style-name="Internet_20_link" text:visited-style-name="Visited_20_Internet_20_Link">http://www.milsoft.com.tr</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milsoft.com.tr/en/portfolio/mil-dds/" text:style-name="Internet_20_link" text:visited-style-name="Visited_20_Internet_20_Link">http://www.milsoft.com.tr/en/portfolio/mil-dd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MilSOFT is a 100% Turkish national company specialized in system integration and software development offering cost-effective products to her customers in defense and civil industries. MilSOFT competes in both the Turkish national and the international markets by leveraging the cutting-edge technologies for her products via investing in research and development activities. MilSOFT is the first company in Europe to achieve <text:a xlink:type="simple" xlink:href="https://omgwiki.org/ddsf/doku.php?id=ddsf:public:guidebook:06_append:glossary:c:cmmi" text:style-name="Internet_20_link" text:visited-style-name="Visited_20_Internet_20_Link">Capability Maturity Model Integration (CMMI)</text:a> Level-5. She has technical capabilities and expertise in Command, Control, Communication, Computer, and Intelligence (C4I), Tactical Data Links &amp; Messaging, ISR and Image Exploitation Systems, Electronic Warfare, Training &amp; Simulation, Embedded Systems, Cyber Security and Information Technologies.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MilDDS is a product originating from MilSOFT's specialty in system integration and software development. MilSOFT has been a pioneer DDS vendor adopting the initial <text:a xlink:type="simple" xlink:href="https://omgwiki.org/ddsf/doku.php?id=ddsf:public:guidebook:06_append:glossary:d:data_distribution_service_dds" text:style-name="Internet_20_link" text:visited-style-name="Visited_20_Internet_20_Link">Data Distribution Service (DDS)</text:a> standard in 2004. Today MilDDS is a proven technology and has been backbone to a wide variety of projects since then. MilDDS can be deployed on various platforms ranging from low-footprint devices to cloud systems and it is the key to the integration of complex <text:a xlink:type="simple" xlink:href="https://omgwiki.org/ddsf/doku.php?id=ddsf:public:guidebook:06_append:glossary:d:distsystem" text:style-name="Internet_20_link" text:visited-style-name="Visited_20_Internet_20_Link">distributed systems</text:a> deployed on wide area. Some of the major projects integrated via MilDDS include, but are not limited to: Combat Management System, Tactical Data Link Processor, Simulation System, Coastal Surveillance and Image Exploitation projects. Major system integration companies including Aselsan, Roketsan and Havelsan rely on MilDDS as well. MilDDS reduces modeling, development, integration, testing and maintenance costs, it also ships a rich set of powerful tools boosting the users’ speed during these phases. With MilDDS, MilSOFT also offers to share her specialty both in DDS <text:a xlink:type="simple" xlink:href="https://omgwiki.org/ddsf/doku.php?id=ddsf:public:guidebook:06_append:glossary:m:midware" text:style-name="Internet_20_link" text:visited-style-name="Visited_20_Internet_20_Link">middleware</text:a> and her know-how regarding large-scale distributed systems with her customers. </text:p>
          </table:table-cell>
        </table:table-row>
        <table:table-row>
          <table:table-cell office:value-type="string" table:style-name="tablecell">
            <text:p text:style-name="tablealignleft"> Sales Contact                </text:p>
          </table:table-cell>
          <table:table-cell office:value-type="string" table:style-name="tablecell">
            <text:p text:style-name="tablealignleft"> Sinan Topuz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milsoft@milsoft.com.tr" text:style-name="Internet_20_link" text:visited-style-name="Visited_20_Internet_20_Link">mailto:milsoft@milsoft.com.tr</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903122923000" text:style-name="Internet_20_link" text:visited-style-name="Visited_20_Internet_20_Link">9031229230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milsoft</dc:title>
  </office:meta>
</office:document-meta>
</file>