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remedy"/><text:bookmark-start text:name="__RefHeading___vendorremedy_1"/><text:bookmark-start text:name="vendorremedy"/>Vendor: Remedy<text:bookmark-end text:name="__RefHeading___vendorremedy_1"/><text:bookmark-end text:name="vendorremedy"/></text:h>
      <text:p text:style-name="Text_20_body"><text:a xlink:type="simple" xlink:href="https://omgwiki.org/ddsf/doku.php?id=ddsf:private:cookbook:06_append:05_vendors" text:style-name="Internet_20_link" text:visited-style-name="Visited_20_Internet_20_Link"> return to DDS vendors </text:a></text:p>
      <text:p text:style-name="Text_20_body"><draw:frame draw:style-name="mediacenter" draw:name="0" text:anchor-type="paragraph" draw:z-index="0" svg:width="3.96875cm" svg:height="3.96875cm"><draw:image xlink:href="/usr/local/wiki/ddsf/private/media/ddsf/private/cookbook/vendors/remedy_it_logo.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www.remedy.nl" text:style-name="Internet_20_link" text:visited-style-name="Visited_20_Internet_20_Link">http://www.remedy.nl</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www.remedy.nl" text:style-name="Internet_20_link" text:visited-style-name="Visited_20_Internet_20_Link">http://www.remedy.nl</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Remedy IT is a software company specialized in developing and supporting communication middleware and component technologies. We supply software solutions and support to many industry domains (including banking, chips manufacturing, chemical industry, traffic control, telecommunications, defense, etc.) based (whole or partly).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Remedy IT provides commercial support and services for <text:a xlink:type="simple" xlink:href="https://omgwiki.org/ddsf/doku.php?id=ddsf:private:cookbook:06_append:glossary:d:data_distribution_service_dds" text:style-name="Internet_20_link" text:visited-style-name="Visited_20_Internet_20_Link">data_distribution_service_dds</text:a> and has has build up a lot of knowledge about DDS and the various implementations on the market. With the addition of DDS to the suite of supported open- standards/source products, Remedy IT is a total provider for <text:a xlink:type="simple" xlink:href="https://omgwiki.org/ddsf/doku.php?id=ddsf:private:cookbook:06_append:glossary:c:corba" text:style-name="Internet_20_link" text:visited-style-name="Visited_20_Internet_20_Link">CORBA</text:a>, DDS, CCM, and D&amp;C, all <text:a xlink:type="simple" xlink:href="https://omgwiki.org/ddsf/doku.php?id=ddsf:private:cookbook:06_append:glossary:o:omg" text:style-name="Internet_20_link" text:visited-style-name="Visited_20_Internet_20_Link">omg</text:a> standards </text:p>
          </table:table-cell>
        </table:table-row>
        <table:table-row>
          <table:table-cell office:value-type="string" table:style-name="tablecell">
            <text:p text:style-name="tablealignleft"> Sales Contact                </text:p>
          </table:table-cell>
          <table:table-cell office:value-type="string" table:style-name="tablecell">
            <text:p text:style-name="tablealignleft"> Johnny Willemsen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sales@remedy.nl" text:style-name="Internet_20_link" text:visited-style-name="Visited_20_Internet_20_Link">mailto:sales@remedy.nl</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31-88-0530000" text:style-name="Internet_20_link" text:visited-style-name="Visited_20_Internet_20_Link">+31-88-0530000</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OMG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remedy</dc:title>
  </office:meta>
</office:document-meta>
</file>