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start"/><text:bookmark-start text:name="__RefHeading___appendix_ddds_vendors_1"/><text:bookmark-start text:name="appendix_ddds_vendors"/>Appendix D: DDS Vendors<text:bookmark-end text:name="__RefHeading___appendix_ddds_vendors_1"/><text:bookmark-end text:name="appendix_ddds_vendors"/></text:h>
      <text:p text:style-name="Text_20_body"><text:a xlink:type="simple" xlink:href="https://omgwiki.org/ddsf/doku.php?id=ddsf:private:cookbook:06_append" text:style-name="Internet_20_link" text:visited-style-name="Visited_20_Internet_20_Link"> Return to Appendices</text:a></text:p>
      <text:p text:style-name="Text_20_body">The following is a list of <text:a xlink:type="simple" xlink:href="https://omgwiki.org/ddsf/doku.php?id=ddsf:private:cookbook:06_append:glossary:d:data_distribution_service_dds" text:style-name="Internet_20_link" text:visited-style-name="Visited_20_Internet_20_Link">data_distribution_service_dds</text:a> vendors. See: <text:a xlink:type="simple" xlink:href="http://dds-directory.omg.org/vendor/list.htm" text:style-name="Internet_20_link" text:visited-style-name="Visited_20_Internet_20_Link"> DDS Foundation  Vendor List </text:a></text:p>
      <text:p text:style-name="Text_20_body"><text:a xlink:type="simple" xlink:href="http://dds-directory.omg.org/vendor/index.htm" text:style-name="Internet_20_link" text:visited-style-name="Visited_20_Internet_20_Link"> Submit a new vendor listing </text:a></text:p>
      <text:a xlink:type="simple" xlink:href="https://omgwiki.org/ddsf/doku.php?id=ddsf:private:cookbook:06_append:05_vendors:adlink" text:style-name="Internet_20_link" text:visited-style-name="Visited_20_Internet_20_Link">adlink</text:a>
      <text:a xlink:type="simple" xlink:href="https://omgwiki.org/ddsf/doku.php?id=ddsf:private:cookbook:06_append:05_vendors:eprosima" text:style-name="Internet_20_link" text:visited-style-name="Visited_20_Internet_20_Link">eprosima</text:a>
      <text:a xlink:type="simple" xlink:href="https://omgwiki.org/ddsf/doku.php?id=ddsf:private:cookbook:06_append:05_vendors:gurum" text:style-name="Internet_20_link" text:visited-style-name="Visited_20_Internet_20_Link">gurum</text:a>
      <text:a xlink:type="simple" xlink:href="https://omgwiki.org/ddsf/doku.php?id=ddsf:private:cookbook:06_append:05_vendors:hammersham" text:style-name="Internet_20_link" text:visited-style-name="Visited_20_Internet_20_Link">hammersham</text:a>
      <text:a xlink:type="simple" xlink:href="https://omgwiki.org/ddsf/doku.php?id=ddsf:private:cookbook:06_append:05_vendors:kongsberg" text:style-name="Internet_20_link" text:visited-style-name="Visited_20_Internet_20_Link">kongsberg</text:a>
      <text:a xlink:type="simple" xlink:href="https://omgwiki.org/ddsf/doku.php?id=ddsf:private:cookbook:06_append:05_vendors:milsoft" text:style-name="Internet_20_link" text:visited-style-name="Visited_20_Internet_20_Link">milsoft</text:a>
      <text:a xlink:type="simple" xlink:href="https://omgwiki.org/ddsf/doku.php?id=ddsf:private:cookbook:06_append:05_vendors:remedy" text:style-name="Internet_20_link" text:visited-style-name="Visited_20_Internet_20_Link">remedy</text:a>
      <text:a xlink:type="simple" xlink:href="https://omgwiki.org/ddsf/doku.php?id=ddsf:private:cookbook:06_append:05_vendors:oci" text:style-name="Internet_20_link" text:visited-style-name="Visited_20_Internet_20_Link">oci</text:a>
      <text:a xlink:type="simple" xlink:href="https://omgwiki.org/ddsf/doku.php?id=ddsf:private:cookbook:06_append:05_vendors:rti" text:style-name="Internet_20_link" text:visited-style-name="Visited_20_Internet_20_Link">rti</text:a>
      <text:a xlink:type="simple" xlink:href="https://omgwiki.org/ddsf/doku.php?id=ddsf:private:cookbook:06_append:05_vendors:thales" text:style-name="Internet_20_link" text:visited-style-name="Visited_20_Internet_20_Link">thales</text:a>
      <text:a xlink:type="simple" xlink:href="https://omgwiki.org/ddsf/doku.php?id=ddsf:private:cookbook:06_append:05_vendors:twinoaks" text:style-name="Internet_20_link" text:visited-style-name="Visited_20_Internet_20_Link">twinoaks</text:a>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rivate:cookbook:06_append:glossary:o:omg" text:style-name="Internet_20_link" text:visited-style-name="Visited_20_Internet_20_Link">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start</dc:title>
  </office:meta>
</office:document-meta>
</file>