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thales"/><text:bookmark-start text:name="__RefHeading___vendorthales_1"/><text:bookmark-start text:name="vendorthales"/>Vendor: Thales<text:bookmark-end text:name="__RefHeading___vendorthales_1"/><text:bookmark-end text:name="vendorthales"/></text:h>
      <text:p text:style-name="Text_20_body"><text:a xlink:type="simple" xlink:href="https://omgwiki.org/ddsf/doku.php?id=ddsf:private:guidebook:06_append:05_vendors" text:style-name="Internet_20_link" text:visited-style-name="Visited_20_Internet_20_Link"> return to DDS vendors </text:a></text:p>
      <text:p text:style-name="Text_20_body"><draw:frame draw:style-name="mediacenter" draw:name="0" text:anchor-type="paragraph" draw:z-index="0" svg:width="7.9375cm" svg:height="7.9375cm"><draw:image xlink:href="/usr/local/wiki/ddsf/private/media/ddsf/private/guidebook/06_append/05_vendors/thales.jp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omgwiki.org/ddsf/doku.php?id=ddsf:public:guidebook:06_append:05_vendors:tbd" text:style-name="Internet_20_link" text:visited-style-name="Visited_20_Internet_20_Link">tbd</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omgwiki.org/ddsf/doku.php?id=ddsf:public:guidebook:06_append:05_vendors:tbd" text:style-name="Internet_20_link" text:visited-style-name="Visited_20_Internet_20_Link">tbd</text:a> </text:p>
          </table:table-cell>
        </table:table-row>
        <table:table-row>
          <table:table-cell office:value-type="string" table:style-name="tablecell">
            <text:p text:style-name="tablealignleft"> Company Overview            </text:p>
          </table:table-cell>
          <table:table-cell office:value-type="string" table:style-nam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able:table-row>
        <table:table-row>
          <table:table-cell office:value-type="string" table:style-name="tablecell">
            <text:p text:style-name="tablealignleft"> Sales Contact               </text:p>
          </table:table-cell>
          <table:table-cell office:value-type="string" table:style-name="tablecell">
            <text:p text:style-name="tablealignleft"> General Info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https://omgwiki.org/ddsf/doku.php?id=mailto:start" text:style-name="Internet_20_link" text:visited-style-name="Visited_20_Internet_20_Link">mailto</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 text:style-name="Internet_20_link" text:visited-style-name="Visited_20_Internet_20_Link"/>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thales</dc:title>
  </office:meta>
</office:document-meta>
</file>