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a:ai"/><text:bookmark-start text:name="__RefHeading___artificial_intelligence_ai_1"/><text:bookmark-start text:name="artificial_intelligence_ai"/>Artificial intelligence (AI)<text:bookmark-end text:name="__RefHeading___artificial_intelligence_ai_1"/><text:bookmark-end text:name="artificial_intelligence_ai"/></text:h>
      <text:p text:style-name="Text_20_body"><text:a xlink:type="simple" xlink:href="https://omgwiki.org/ddsf/doku.php?id=ddsf:private:cookbook:04_append:glossary" text:style-name="Internet_20_link" text:visited-style-name="Visited_20_Internet_20_Link"> Return to Glossary </text:a></text:p>
      <text:p text:style-name="Text_20_body"><text:span text:style-name="Strong_20_Emphasis">Artificial intelligence (AI)</text:span>, also known as <text:span text:style-name="Strong_20_Emphasis">Machine Intelligence</text:span>, is a branch of computer science that aims to imbue software with the ability to analyze its environment using either predetermined rules and search algorithms, or pattern recognizing machine learning models, and then make decisions based on those analyses.</text:p>
      <text:p text:style-name="Text_20_body">Source: <text:a xlink:type="simple" xlink:href="https://www.techopedia.com/definition/190/artificial-intelligence-ai" text:style-name="Internet_20_link" text:visited-style-name="Visited_20_Internet_20_Link"> Artificial intelligence (AI)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a:ai</dc:title>
  </office:meta>
</office:document-meta>
</file>