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ontrol_level"/><text:bookmark-start text:name="__RefHeading___control_level_1"/><text:bookmark-start text:name="control_level"/>Control Level<text:bookmark-end text:name="__RefHeading___control_level_1"/><text:bookmark-end text:name="control_level"/></text:h>
      <text:p text:style-name="Text_20_body"><text:a xlink:type="simple" xlink:href="https://omgwiki.org/ddsf/doku.php?id=ddsf:private:cookbook:06_append:glossary" text:style-name="Internet_20_link" text:visited-style-name="Visited_20_Internet_20_Link"> Return to Glossary </text:a></text:p>
      <text:p text:style-name="Text_20_body">The <text:span text:style-name="Strong_20_Emphasis">Control Level</text:span> is the second level up in the <text:a xlink:type="simple" xlink:href="https://omgwiki.org/ddsf/doku.php?id=ddsf:private:cookbook:06_append:glossary:a:autopyramid" text:style-name="Internet_20_link" text:visited-style-name="Visited_20_Internet_20_Link">autopyramid</text:a>. It uses the the control devices to “run” the devices in the Field Level. The Control Devices make decisions based on information provided by sensors, switches, and other input devices to complete the programmed task.</text:p>
      <text:p text:style-name="Text_20_body">Source: <text:a xlink:type="simple" xlink:href="https://realpars.com/automation-pyramid/" text:style-name="Internet_20_link" text:visited-style-name="Visited_20_Internet_20_Link"> Control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ntrol_level</dc:title>
  </office:meta>
</office:document-meta>
</file>