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d:data_centric"/><text:bookmark-start text:name="__RefHeading___data-centric_1"/><text:bookmark-start text:name="data-centric"/>Data-Centric<text:bookmark-end text:name="__RefHeading___data-centric_1"/><text:bookmark-end text:name="data-centric"/></text:h>
      <text:p text:style-name="Text_20_body"><text:a xlink:type="simple" xlink:href="https://omgwiki.org/ddsf/doku.php?id=ddsf:private:cookbook:06_append:glossary" text:style-name="Internet_20_link" text:visited-style-name="Visited_20_Internet_20_Link"> Return to Glossary </text:a></text:p>
      <text:p text:style-name="Text_20_body">A <text:span text:style-name="Strong_20_Emphasis">Data-Centric</text:span> environment allows you to have a communication mechanism 
that is custom-tailored to your distributed application’s specific requirements.  
Distributed application developers can concentrate on the operation of 
their specific application—without worrying about how they are going 
to communicate with the other applications in the environment.</text:p>
      <text:p text:style-name="Text_20_body">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_centric</dc:title>
  </office:meta>
</office:document-meta>
</file>