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dssample"/><text:bookmark-start text:name="__RefHeading___dds_sample_1"/><text:bookmark-start text:name="dds_sample"/>DDS Sample<text:bookmark-end text:name="__RefHeading___dds_sample_1"/><text:bookmark-end text:name="dds_sampl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<text:a xlink:type="simple" xlink:href="https://omgwiki.org/ddsf/doku.php?id=ddsf:private:cookbook:06_append:glossary:d:data_distribution_service_dds" text:style-name="Internet_20_link" text:visited-style-name="Visited_20_Internet_20_Link">DDS</text:a> Sample</text:span> is a combination of a Topic (distinguished by a Topic name), an instance (distinguished by a key), and the actual user data of a certain data type.</text:p>
      <text:p text:style-name="Text_20_body">Source: <text:a xlink:type="simple" xlink:href="https://community.rti.com/static/documentation/connext-dds/5.2.3/doc/manuals/connext_dds/html_files/RTI_ConnextDDS_CoreLibraries_UsersManual/Content/UsersManual/DDS_Samples__Instances__and_Keys.htm" text:style-name="Internet_20_link" text:visited-style-name="Visited_20_Internet_20_Link"> DDS Sampl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dssample</dc:title>
  </office:meta>
</office:document-meta>
</file>