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dsf:public:guidebook:06_append:glossary:d:durability"/><text:bookmark-start text:name="__RefHeading___durability_1"/><text:bookmark-start text:name="durability"/>Durability<text:bookmark-end text:name="__RefHeading___durability_1"/><text:bookmark-end text:name="durability"/></text:h>
      <text:p text:style-name="Text_20_body"><text:a xlink:type="simple" xlink:href="https://omgwiki.org/ddsf/doku.php?id=ddsf:private:cookbook:06_append:glossary" text:style-name="Internet_20_link" text:visited-style-name="Visited_20_Internet_20_Link"> Return to Glossary </text:a></text:p>
      <text:p text:style-name="Text_20_body">Responsible for maintaining historical data between services and 
providing historical data to late joining applications. 
Specifies if Samples should outlive their Data Writers for late 
joiners. The longer a sample lives the greater the overhead passed 
to the <text:a xlink:type="simple" xlink:href="https://omgwiki.org/ddsf/doku.php?id=ddsf:private:cookbook:06_append:glossary:d:data_distribution_service_dds" text:style-name="Internet_20_link" text:visited-style-name="Visited_20_Internet_20_Link">data_distribution_service_dds</text:a> becomes as it moves from dropping samples, to keeping 
them in shared memory, to writing them to hard disk. Provided 
variants include:</text:p>
      <text:p text:style-name="Text_20_body">VolatileNo need to keep Samples for late joining data readers.Transient LocalData instance availability for late joining data reader is tied to the DataWriter availability.TransientData sample availability outlives the data writer.PersistentData sample availability outlives system restarts.
Source: <text:a xlink:type="simple" xlink:href="https://istkb.adlinktech.com/article/vortex-opensplice-dds-glossary/" text:style-name="Internet_20_link" text:visited-style-name="Visited_20_Internet_20_Link"> OpenSplice Gloss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d:durability</dc:title>
  </office:meta>
</office:document-meta>
</file>