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dge"/><text:bookmark-start text:name="__RefHeading___edge_computing_1"/><text:bookmark-start text:name="edge_computing"/>Edge Computing<text:bookmark-end text:name="__RefHeading___edge_computing_1"/><text:bookmark-end text:name="edge_computing"/></text:h>
      <text:p text:style-name="Text_20_body"><text:a xlink:type="simple" xlink:href="https://omgwiki.org/ddsf/doku.php?id=ddsf:private:cookbook:04_append:glossary" text:style-name="Internet_20_link" text:visited-style-name="Visited_20_Internet_20_Link"> Return to Glossary </text:a></text:p>
      <text:p text:style-name="Text_20_body"><text:span text:style-name="Strong_20_Emphasis">Edge Computing</text:span> in IT is defined as the deployment of data-handling activities or other network operations away from centralized and always-connected network segments, and toward individual sources of data capture, such as endpoints like laptops, tablets or smartphones. Through this type of network engineering, IT professionals hope to improve network security and enhance other network outcomes.</text:p>
      <text:p text:style-name="Text_20_body">Source: <text:a xlink:type="simple" xlink:href="https://www.techopedia.com/definition/32472/edge-computing" text:style-name="Internet_20_link" text:visited-style-name="Visited_20_Internet_20_Link"> Edge Comput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dge</dc:title>
  </office:meta>
</office:document-meta>
</file>