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ddsf:public:guidebook:06_append:glossary:e:entity"/><text:bookmark-start text:name="__RefHeading___entity_1"/><text:bookmark-start text:name="entity"/>Entity<text:bookmark-end text:name="__RefHeading___entity_1"/><text:bookmark-end text:name="entity"/></text:h>
      <text:p text:style-name="Text_20_body">The system components are called “Entities” because they all inherit from 
the Entity class. Each Entity has specialised QoS policies. An Entity may 
have a Listener, a call back interface for notifications about changes in 
the Entity’s state or, a wait interface (using WaitSets) for detecting 
changes in the Entity’s state.</text:p>
      <text:p text:style-name="Text_20_body">Source: <text:a xlink:type="simple" xlink:href="https://istkb.adlinktech.com/article/vortex-opensplice-dds-glossary/" text:style-name="Internet_20_link" text:visited-style-name="Visited_20_Internet_20_Link"> OpenSplice Glossary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e:entity</dc:title>
  </office:meta>
</office:document-meta>
</file>