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l:latency_budget_qos"/><text:bookmark-start text:name="__RefHeading___latency_budget_qos_1"/><text:bookmark-start text:name="latency_budget_qos"/>Latency Budget QoS<text:bookmark-end text:name="__RefHeading___latency_budget_qos_1"/><text:bookmark-end text:name="latency_budget_qos"/></text:h>
      <text:p text:style-name="Text_20_body">Significant for real-time communications. It specifies the maximum acceptable 
delivery delay from the Data Writer to the Data Reader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latency_budget_qos</dc:title>
  </office:meta>
</office:document-meta>
</file>