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l:liveliness_qos"/><text:bookmark-start text:name="__RefHeading___liveliness_qos_1"/><text:bookmark-start text:name="liveliness_qos"/>Liveliness QoS<text:bookmark-end text:name="__RefHeading___liveliness_qos_1"/><text:bookmark-end text:name="liveliness_qos"/></text:h>
      <text:p text:style-name="Text_20_body">Offers the following settings to detect failures on the publishing node</text:p>
      <text:p text:style-name="Text_20_body">AUTOMATICInfrastructure managed (default), leases are renewed automatically by the service. Only process failures can be detected this wayMANUAL_BY_PARTICIPANTApplication managed, the entire Domain Participant renews its lease when one of its contained Entities asserts its liveliness, either explicitly or implicitly.MANUAL_BY_TOPICApplication managed, each Data Writer is responsible for renewing its own lease, either implicitly or explicitly.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l:liveliness_qos</dc:title>
  </office:meta>
</office:document-meta>
</file>