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workstack"/><text:bookmark-start text:name="__RefHeading___network_stack_1"/><text:bookmark-start text:name="network_stack"/>Network Stack<text:bookmark-end text:name="__RefHeading___network_stack_1"/><text:bookmark-end text:name="network_stack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The <text:span text:style-name="Strong_20_Emphasis">Network Stack</text:span> is the component of the OS  which  handles  all  network  I/O,  including packet  transmit  and  receive,multiplexing and demultiplexing, and other kinds of protocol processing</text:p>
      <text:p text:style-name="Text_20_body">Source: <text:a xlink:type="simple" xlink:href="https://www.systems.ethz.ch/sites/default/files/file/cs2018/chapter21.pdf" text:style-name="Internet_20_link" text:visited-style-name="Visited_20_Internet_20_Link"> Network Stac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workstack</dc:title>
  </office:meta>
</office:document-meta>
</file>