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o:osi"/><text:bookmark-start text:name="__RefHeading___open_systems_interconnection_osi_model_1"/><text:bookmark-start text:name="open_systems_interconnection_osi_model"/>Open Systems Interconnection (OSI) Model<text:bookmark-end text:name="__RefHeading___open_systems_interconnection_osi_model_1"/><text:bookmark-end text:name="open_systems_interconnection_osi_model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The <text:span text:style-name="Strong_20_Emphasis">Open Systems Interconnection (OSI) Model</text:span> is a conceptual and logical layout that defines network communication used by systems open to interconnection and communication with other systems.</text:p>
      <text:p text:style-name="Text_20_body">The model is broken into seven subcomponents, or layers, each of which represents a conceptual collection of services provided to the layers above and below it. The OSI Model also defines a logical network and effectively describes computer packet transfer by using different layer protocols.</text:p>
      <text:p text:style-name="Text_20_body">The OSI Model may also be referred to as the seven-layer OSI Model or the seven-layer model.</text:p>
      <text:p text:style-name="Text_20_body">The Seven Layers are:</text:p>
      <text:p text:style-name="Preformatted_20_Text">7 Application Layer<text:line-break/>6 Presentation Layer<text:line-break/>5 Data Link Layer<text:line-break/>4 Network Layer<text:line-break/>3 Session Layer<text:line-break/>2 Physical Layer<text:line-break/>1 Transport Layer </text:p>
      <text:p text:style-name="Text_20_body">Source: <text:a xlink:type="simple" xlink:href="https://www.techopedia.com/definition/24205/open-systems-interconnection-model-osi-model" text:style-name="Internet_20_link" text:visited-style-name="Visited_20_Internet_20_Link"> Open Systems Interconnection (OSI) Model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o:osi</dc:title>
  </office:meta>
</office:document-meta>
</file>