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dsf:public:guidebook:06_append:glossary:o:ownership_strength"/><text:bookmark-start text:name="__RefHeading___ownership_strength_1"/><text:bookmark-start text:name="ownership_strength"/>Ownership Strength<text:bookmark-end text:name="__RefHeading___ownership_strength_1"/><text:bookmark-end text:name="ownership_strength"/></text:h>
      <text:p text:style-name="Text_20_body">Specifies the value of ‘strength’ used to arbitrate among Data Writers 
that attempt to modify the same data instance.</text:p>
      <text:p text:style-name="Text_20_body">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o:ownership_strength</dc:title>
  </office:meta>
</office:document-meta>
</file>