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f5af9cc1530d383411a99f77a373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p:point-to-point"/><text:bookmark-start text:name="__RefHeading___point-to-point_1"/><text:bookmark-start text:name="point-to-point"/>Point-to-Point<text:bookmark-end text:name="__RefHeading___point-to-point_1"/><text:bookmark-end text:name="point-to-point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Point-to-point</text:span> is the simplest <text:a xlink:type="simple" xlink:href="https://omgwiki.org/ddsf/doku.php?id=ddsf:private:cookbook:06_append:glossary:c:communications_model" text:style-name="Internet_20_link" text:visited-style-name="Visited_20_Internet_20_Link">model of communication</text:a>, as illustrated in Figure 1; it is a model of one-to-one communications. The telephone is an example of an everyday point-to-point communications device. To use a telephone, you must know the address (phone number) of the other party. Once a connection is established, you can have a reasonably high-<text:a xlink:type="simple" xlink:href="https://omgwiki.org/ddsf/doku.php?id=ddsf:private:cookbook:06_append:glossary:b:bandwidth" text:style-name="Internet_20_link" text:visited-style-name="Visited_20_Internet_20_Link">bandwidth</text:a> conversation. However, the telephone does not work as well if you have to talk to many people at the same time. The telephone is essentially one-to-one communication.</text:p>
      <text:p text:style-name="Text_20_body">
<draw:frame draw:style-name="media" draw:name="0" text:anchor-type="as-char" draw:z-index="0" svg:width="5.2916666666667cm" svg:height="1.5875cm"><draw:image xlink:href="Pictures/4df5af9cc1530d383411a99f77a373a8.png" xlink:type="simple" xlink:show="embed" xlink:actuate="onLoad"/></draw:frame>
</text:p>
      <text:p text:style-name="Text_20_body">Point-to-Point Communication Model
</text:p>
      <text:p text:style-name="Text_20_body"><text:a xlink:type="simple" xlink:href="https://omgwiki.org/ddsf/doku.php?id=ddsf:private:cookbook:06_append:glossary:t:tcp" text:style-name="Internet_20_link" text:visited-style-name="Visited_20_Internet_20_Link">tcp</text:a> is a point-to-point network protocol designed in the 1970s. While it provides reliable, highbandwidth communication, TCP is cumbersome for systems with many communicating nodes.</text:p>
      <text:p text:style-name="Text_20_body">Source: <text:a xlink:type="simple" xlink:href="https://community.rti.com/glossary/point-point" text:style-name="Internet_20_link" text:visited-style-name="Visited_20_Internet_20_Link">https://community.rti.com/glossary/point-poi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oint-to-point</dc:title>
  </office:meta>
</office:document-meta>
</file>