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emantics"/><text:bookmark-start text:name="__RefHeading___semantics_1"/><text:bookmark-start text:name="semantics"/>Semantics<text:bookmark-end text:name="__RefHeading___semantics_1"/><text:bookmark-end text:name="semantics"/></text:h>
      <text:p text:style-name="Text_20_body"><text:a xlink:type="simple" xlink:href="https://omgwiki.org/ddsf/doku.php?id=ddsf:private:cookbook:06_append:glossary" text:style-name="Internet_20_link" text:visited-style-name="Visited_20_Internet_20_Link"> Return to Glossary </text:a></text:p>
      <text:p text:style-name="Text_20_body">*Semantics** differentiates the meaning of an instruction from its format. The format, which covers the spelling of language components and the rules controlling how components are combined, is called the language's syntax. For example, if you misspell a command, it is a syntax error. If, on the other hand, you enter a legal command that does not make any sense in the current context, it is a semantic error.</text:p>
      <text:p text:style-name="Text_20_body">Source: <text:a xlink:type="simple" xlink:href="https://www.webopedia.com/TERM/S/semantics.html" text:style-name="Internet_20_link" text:visited-style-name="Visited_20_Internet_20_Link"> Semantic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emantics</dc:title>
  </office:meta>
</office:document-meta>
</file>