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dsf:public:guidebook:06_append:glossary:s:server"/><text:bookmark-start text:name="__RefHeading___server_1"/><text:bookmark-start text:name="server"/>Server<text:bookmark-end text:name="__RefHeading___server_1"/><text:bookmark-end text:name="server"/></text:h>
      <text:p text:style-name="Text_20_body"><text:a xlink:type="simple" xlink:href="https://omgwiki.org/ddsf/doku.php?id=ddsf:private:cookbook:06_append:glossary" text:style-name="Internet_20_link" text:visited-style-name="Visited_20_Internet_20_Link"> Return to Glossary </text:a></text:p>
      <text:p text:style-name="Text_20_body">A <text:span text:style-name="Strong_20_Emphasis">Server</text:span> is a computer, a device or a program that is dedicated to managing network resources. They are called that because they “serve” another computer, device, or program called “client” to which they provide functionality.</text:p>
      <text:p text:style-name="Text_20_body">There are a number of categories of servers, including print servers, file servers, network servers and database servers. In theory, whenever computers share resources with client machines they are considered servers.</text:p>
      <text:p text:style-name="Text_20_body">However, servers are often referred to as dedicated because they carry out hardly any other tasks apart from their server tasks.</text:p>
      <text:p text:style-name="Text_20_body">Source: <text:a xlink:type="simple" xlink:href="https://www.techopedia.com/definition/2282/server" text:style-name="Internet_20_link" text:visited-style-name="Visited_20_Internet_20_Link"> Server 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c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dsf:public:guidebook:06_append:glossary:s:server</dc:title>
  </office:meta>
</office:document-meta>
</file>