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z:start"/><text:bookmark-start text:name="__RefHeading___z_1"/><text:bookmark-start text:name="z"/>Z<text:bookmark-end text:name="__RefHeading___z_1"/><text:bookmark-end text:name="z"/></text:h>
      <text:p text:style-name="Text_20_body"><text:a xlink:type="simple" xlink:href="https://omgwiki.org/ddsf/doku.php?id=ddsf:private:cookbook:04_append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Z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omgwiki.org/ddsf/doku.php?id=ddsf:private:cookbook:resources:appendix:glossary:z:z_word" text:style-name="Internet_20_link" text:visited-style-name="Visited_20_Internet_20_Link">z_word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z:start</dc:title>
  </office:meta>
</office:document-meta>
</file>