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5867aa762fda9655cee2c610cde5ac.png"/>
  <manifest:file-entry manifest:media-type="image/gif" manifest:full-path="Pictures/53851537676314ad271a3d81dae1939f.gif"/>
  <manifest:file-entry manifest:media-type="image/gif" manifest:full-path="Pictures/c7c149330eebfb350ce674b0fcf767f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15867aa762fda9655cee2c610cde5a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omgwiki.org/ddsf/doku.php?id=wiki_help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omgwiki.org/ddsf/doku.php?id=wiki_help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0.396875cm" svg:height="0.396875cm"><draw:image xlink:href="Pictures/53851537676314ad271a3d81dae1939f.gif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0.396875cm" svg:height="0.396875cm"><draw:image xlink:href="Pictures/53851537676314ad271a3d81dae1939f.gif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53851537676314ad271a3d81dae1939f.gif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0.396875cm" svg:height="0.396875cm"><draw:image xlink:href="Pictures/53851537676314ad271a3d81dae1939f.gif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a xlink:type="simple" xlink:href="http://search.dokuwiki.org" text:style-name="Internet_20_link" text:visited-style-name="Visited_20_Internet_20_Link">Search for DokuWiki help and documentation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0.396875cm" svg:height="0.396875cm"><draw:image xlink:href="Pictures/53851537676314ad271a3d81dae1939f.gif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://www.wikimatrix.org/forum/viewforum.php?id=10" text:style-name="Internet_20_link" text:visited-style-name="Visited_20_Internet_20_Link">Share your experiences in the WikiMatrix forum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c7c149330eebfb350ce674b0fcf767f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okuwiki</dc:title>
  </office:meta>
</office:document-meta>
</file>