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4569c297d14f6943054f00371569c5c.png"/>
  <manifest:file-entry manifest:media-type="image/png" manifest:full-path="Pictures/c61658c5d1ccaae29011591a6abe313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welcome_to_dds_foundation_wiki_1"/><text:bookmark-start text:name="welcome_to_dds_foundation_wiki"/>Welcome to DDS Foundation WIKI<text:bookmark-end text:name="__RefHeading___welcome_to_dds_foundation_wiki_1"/><text:bookmark-end text:name="welcome_to_dds_foundation_wiki"/></text:h>
      <text:p text:style-name="Text_20_body"><draw:frame draw:style-name="mediacenter" draw:name="0" text:anchor-type="paragraph" draw:z-index="0" svg:width="3.81cm" svg:height="3.9158333333333cm"><draw:image xlink:href="Pictures/44569c297d14f6943054f00371569c5c.png" xlink:type="simple" xlink:show="embed" xlink:actuate="onLoad"/></draw:frame></text:p>
      <text:h text:style-name="Heading_20_3" text:outline-level="3"><text:bookmark-start text:name="__RefHeading___contact_us_2"/><text:bookmark-start text:name="contact_us"/>Contact Us:<text:bookmark-end text:name="__RefHeading___contact_us_2"/><text:bookmark-end text:name="contact_us"/></text:h>
      <text:p text:style-name="Text_20_body">Email<text:a xlink:type="simple" xlink:href="mailto:mailto: DDSFoundation@omg.org" text:style-name="Internet_20_link" text:visited-style-name="Visited_20_Internet_20_Link">mailto: DDSFoundation@omg.org</text:a></text:p>
      <text:h text:style-name="Heading_20_3" text:outline-level="3"><text:bookmark-start text:name="__RefHeading___about_3"/><text:bookmark-start text:name="about"/>About<text:bookmark-end text:name="__RefHeading___about_3"/><text:bookmark-end text:name="about"/></text:h>
      <text:p text:style-name="Text_20_body"><text:a xlink:type="simple" xlink:href="https://omgwiki.org/ddsf/doku.php?id=ddsf:private:guidebook:06_append:glossary:o:omg" text:style-name="Internet_20_link" text:visited-style-name="Visited_20_Internet_20_Link">The Object Management Group® (OMG®)</text:a> is an international, open membership, not-for-profit technology standards consortium, founded in 1989. OMG standards are driven by vendors, end-users, academic institutions and government agencies
The <text:a xlink:type="simple" xlink:href="https://omgwiki.org/ddsf/doku.php?id=ddsf:public:guidebook:06_append:01_family_of_standards:01_core:data_distribution_service_dds" text:style-name="Internet_20_link" text:visited-style-name="Visited_20_Internet_20_Link"> OMG Data-Distribution Service for Real-Time Systems</text:a> (<text:a xlink:type="simple" xlink:href="https://omgwiki.org/ddsf/doku.php?id=ddsf:public:guidebook:06_append:glossary:d:data_distribution_service_dds" text:style-name="Internet_20_link" text:visited-style-name="Visited_20_Internet_20_Link">Data Distribution Service (DDS)</text:a>) is the first open international <text:a xlink:type="simple" xlink:href="https://omgwiki.org/ddsf/doku.php?id=ddsf:private:guidebook:06_append:glossary:m:midware" text:style-name="Internet_20_link" text:visited-style-name="Visited_20_Internet_20_Link">middleware</text:a> standard directly addressing <text:a xlink:type="simple" xlink:href="https://omgwiki.org/ddsf/doku.php?id=ddsf:private:guidebook:06_append:glossary:p:publish-subscribe" text:style-name="Internet_20_link" text:visited-style-name="Visited_20_Internet_20_Link">publish-subscribe</text:a> communications for real-time and embedded systems.
<text:a xlink:type="simple" xlink:href="https://omgwiki.org/ddsf/doku.php?id=ddsf:public:guidebook:06_append:01_family_of_standards:start" text:style-name="Internet_20_link" text:visited-style-name="Visited_20_Internet_20_Link"> DDS Family of Standards</text:a>, or DDS™, has successfully integrated data-driven applications that demand the highest levels of <text:a xlink:type="simple" xlink:href="https://omgwiki.org/ddsf/doku.php?id=ddsf:private:guidebook:06_append:glossary:p:performance" text:style-name="Internet_20_link" text:visited-style-name="Visited_20_Internet_20_Link">performance</text:a>, <text:a xlink:type="simple" xlink:href="https://omgwiki.org/ddsf/doku.php?id=ddsf:private:guidebook:06_append:glossary:s:scalable" text:style-name="Internet_20_link" text:visited-style-name="Visited_20_Internet_20_Link">scalability</text:a>, reliability and security in business and mission-critical <text:a xlink:type="simple" xlink:href="https://omgwiki.org/ddsf/doku.php?id=ddsf:public:guidebook:06_append:glossary:i:internet_of_things_iot" text:style-name="Internet_20_link" text:visited-style-name="Visited_20_Internet_20_Link">Internet of Things (IoT)</text:a> environments.</text:p>
      <text:p text:style-name="Text_20_body">With this in mind, the Object Management Group (), working in conjunction with the  DDS <text:a xlink:type="simple" xlink:href="https://omgwiki.org/ddsf/doku.php?id=ddsf:private:guidebook:06_append:glossary:s:special_interest_group" text:style-name="Internet_20_link" text:visited-style-name="Visited_20_Internet_20_Link">special_interest_group</text:a>, has launched the DDS Foundation. The mission of the Foundation is to drive the adoption, <text:a xlink:type="simple" xlink:href="https://omgwiki.org/ddsf/doku.php?id=ddsf:public:guidebook:06_append:glossary:i:interoperability" text:style-name="Internet_20_link" text:visited-style-name="Visited_20_Internet_20_Link">interoperability</text:a> and success of DDS.</text:p>
      <text:p text:style-name="Text_20_body">The Foundation governs a global community of vendors, users, government institutions and universities to realize the potential of the DDS standard in all industries. By testing conformance and interoperability with the DDS standard, defining industry-specific data models, promoting industry-specific adaptations and implementations of DDS, developing user case libraries and launching educational initiatives, the Foundation members will ensure the ongoing and long-term growth and success of DDS.<text:a xlink:type="simple" xlink:href="https://www.dds-foundation.org/join-dds-foundation/" text:style-name="Internet_20_link" text:visited-style-name="Visited_20_Internet_20_Link">DDS Foundation Website</text:a></text:p>
      <text:h text:style-name="Heading_20_3" text:outline-level="3"><text:bookmark-start text:name="__RefHeading___what_is_the_dds_foundation_4"/><text:bookmark-start text:name="what_is_the_dds_foundation"/>What is the DDS Foundation<text:bookmark-end text:name="__RefHeading___what_is_the_dds_foundation_4"/><text:bookmark-end text:name="what_is_the_dds_foundation"/></text:h>
      <text:p text:style-name="Text_20_body">The DDS Foundation combines DDS users, government institutions, universities, and DDS software suppliers to realize the potential and benefits of DDS standards Vendor-neutral task force team focused on:Growing awareness-preference-adoption of DDS standardsProviding feedback to the DDS SIG for improvementsManaged by the Object Management Group (), in parallel to the current  DDS Special Interest Group (DDS ).  Founded in March 2019.</text:p>
      <text:h text:style-name="Heading_20_3" text:outline-level="3"><text:bookmark-start text:name="__RefHeading___organization_5"/><text:bookmark-start text:name="organization"/>Organization<text:bookmark-end text:name="__RefHeading___organization_5"/><text:bookmark-end text:name="organization"/></text:h>
      <text:p text:style-name="Text_20_body">
<draw:frame draw:style-name="mediacenter" draw:name="1" text:anchor-type="paragraph" draw:z-index="1" svg:width="10.583333333333cm" svg:height="6.1453842804267cm"><draw:image xlink:href="Pictures/c61658c5d1ccaae29011591a6abe3134.png" xlink:type="simple" xlink:show="embed" xlink:actuate="onLoad"/></draw:frame>
</text:p>
      <text:p text:style-name="Text_20_body">DDS Foundation Organizational Chart
</text:p>
      <text:h text:style-name="Heading_20_3" text:outline-level="3"><text:bookmark-start text:name="__RefHeading___wiki_organization_6"/><text:bookmark-start text:name="wiki_organization"/>WIKI Organization<text:bookmark-end text:name="__RefHeading___wiki_organization_6"/><text:bookmark-end text:name="wiki_organization"/></text:h>
      <text:p text:style-name="Text_20_body">The DDS Foundation WKI site is organized into a private and a public area.</text:p>
      <text:p text:style-name="Text_20_body"><text:span text:style-name="Strong_20_Emphasis"><text:a xlink:type="simple" xlink:href="https://omgwiki.org/ddsf/doku.php?id=ddsf:private:start" text:style-name="Internet_20_link" text:visited-style-name="Visited_20_Internet_20_Link">private</text:a></text:span> area is for internal use only and is never intended for migration from the site<text:span text:style-name="Strong_20_Emphasis"><text:a xlink:type="simple" xlink:href="https://omgwiki.org/ddsf/doku.php?id=ddsf:public:start" text:style-name="Internet_20_link" text:visited-style-name="Visited_20_Internet_20_Link">public</text:a></text:span> area is a sandbox/development area. The information here is ultimately intended for public consumption<text:span text:style-name="Strong_20_Emphasis">Note</text:span>Follow this link to the official DDS <text:a xlink:type="simple" xlink:href="https://www.dds-foundation.org/" text:style-name="Internet_20_link" text:visited-style-name="Visited_20_Internet_20_Link"> Foundation sit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start</dc:title>
  </office:meta>
</office:document-meta>
</file>