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7ae846f094be52518eab57c2eeaa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1_core:5_qual"/><text:bookmark-start text:name="__RefHeading___quality_1"/><text:bookmark-start text:name="quality"/>2.2.1.5 Quality<text:bookmark-end text:name="__RefHeading___quality_1"/><text:bookmark-end text:name="quality"/></text:h>
      <text:p text:style-name="Text_20_body"><text:a xlink:type="simple" xlink:href="https://omgwiki.org/dido/doku.php?id=dido:public:ra:1.2_views:2_tech_views:1_core" text:style-name="Internet_20_link" text:visited-style-name="Visited_20_Internet_20_Link">return to Fundamental Views</text:a></text:p>
      <text:p text:style-name="Text_20_body">The ISO/IEC 25010 standard provides consistent terminology for “specifying, measuring and evaluating system and software product quality”.<text:note text:id="ftn0" text:note-class="footnote"><text:note-citation text:label="1)">1)</text:note-citation><text:note-body><text:p text:style-name="Footnote">International Association of Risk and Compliance Professionals (IARCP), “Dodd Frank Act Text Section 1034,” 2010. <text:a xlink:type="simple" xlink:href="http://www.dodd-frank-act.us/Dodd_Frank_Act_Text_Section_1034.html" text:style-name="Internet_20_link" text:visited-style-name="Visited_20_Internet_20_Link">http://www.dodd-frank-act.us/Dodd_Frank_Act_Text_Section_1034.html</text:a>.</text:p></text:note-body></text:note>
The Consortium for Information &amp; Software Quality (CISQ) <text:note text:id="ftn1" text:note-class="footnote"><text:note-citation text:label="2)">2)</text:note-citation><text:note-body><text:p text:style-name="Footnote">International Standards Organization (ISO), “The ISO/IEC 25000 series of standards,” <text:a xlink:type="simple" xlink:href="http://iso25000.com/index.php/en/iso-25000-standards?limit=4&amp;start=4" text:style-name="Internet_20_link" text:visited-style-name="Visited_20_Internet_20_Link">http://iso25000.com/index.php/en/iso-25000-standards?limit=4&amp;start=4</text:a>.
</text:p></text:note-body></text:note> provides the following diagram, highlighting eight ISO defined software quality characteristics and their associated sub-characteristics.<text:note text:id="ftn2" text:note-class="footnote"><text:note-citation text:label="3)">3)</text:note-citation><text:note-body><text:p text:style-name="Footnote">Consortium for Information &amp; Software Quality (CISQ) <text:a xlink:type="simple" xlink:href="http://it-cisq.org/" text:style-name="Internet_20_link" text:visited-style-name="Visited_20_Internet_20_Link">http://it-cisq.org/</text:a>.</text:p></text:note-body></text:note> These ISO defined characteristics must be applied to both DIDO software and coinage organizations (e.g., <text:a xlink:type="simple" xlink:href="https://omgwiki.org/dido/doku.php?id=dido:public:ra:xapend:xapend.a_glossary:b:bitcoin" text:style-name="Internet_20_link" text:visited-style-name="Visited_20_Internet_20_Link">Bitcoin</text:a>, <text:a xlink:type="simple" xlink:href="https://omgwiki.org/dido/doku.php?id=dido:public:ra:xapend:xapend.a_glossary:e:ethereum" text:style-name="Internet_20_link" text:visited-style-name="Visited_20_Internet_20_Link">Ethereum</text:a>, IOTA), especially Reliability, <text:a xlink:type="simple" xlink:href="https://omgwiki.org/dido/doku.php?id=dido:public:ra:xapend:xapend.a_glossary:p:performance_efficiency_measure" text:style-name="Internet_20_link" text:visited-style-name="Visited_20_Internet_20_Link">Performance Efficiency</text:a>, <text:a xlink:type="simple" xlink:href="https://omgwiki.org/dido/doku.php?id=dido:public:ra:xapend:xapend.a_glossary:a:applicationsecurity" text:style-name="Internet_20_link" text:visited-style-name="Visited_20_Internet_20_Link">Security</text:a>, and <text:a xlink:type="simple" xlink:href="https://omgwiki.org/dido/doku.php?id=dido:public:ra:xapend:xapend.a_glossary:m:maintainability" text:style-name="Internet_20_link" text:visited-style-name="Visited_20_Internet_20_Link">Maintainability</text:a>, since these are candidates for automation.</text:p>
      <text:p text:style-name="Text_20_body">
<draw:frame draw:style-name="mediacenter" draw:name="0" text:anchor-type="paragraph" draw:z-index="0" svg:width="15.875cm" svg:height="6.5823170731707cm"><draw:image xlink:href="Pictures/6e7ae846f094be52518eab57c2eeaaa5.png" xlink:type="simple" xlink:show="embed" xlink:actuate="onLoad"/></draw:frame>
</text:p>
      <text:p text:style-name="Text_20_body">Quality Characteristics and Measures Specifications

</text:p>
      <text:h text:style-name="Heading_20_2" text:outline-level="2"><text:bookmark-start text:name="__RefHeading___management_2"/><text:bookmark-start text:name="management"/>Management<text:bookmark-end text:name="__RefHeading___management_2"/><text:bookmark-end text:name="management"/></text:h>
      <text:p text:style-name="Text_20_body">Management is part of SQuaRE and defines all common models, terms, and definitions referenced by all other standards from the SQuaRE series.</text:p>
      <text:a xlink:type="simple" xlink:href="https://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omgwiki.org/dido/doku.php?id=dido:public:ra:xapend:xapend.b_stds:tech:iso:9000_qual" text:style-name="Internet_20_link" text:visited-style-name="Visited_20_Internet_20_Link">ISO 9001:2015 Quality management</text:a>
      <text:h text:style-name="Heading_20_2" text:outline-level="2"><text:bookmark-start text:name="__RefHeading___modeling_3"/><text:bookmark-start text:name="modeling"/>Modeling<text:bookmark-end text:name="__RefHeading___modeling_3"/><text:bookmark-end text:name="modeling"/></text:h>
      <text:p text:style-name="Text_20_body">Modeling is part of SQuaRE and provides detailed quality models for computer systems and software products, quality in use, and data.</text:p>
      <text:a xlink:type="simple" xlink:href="https://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omgwiki.org/dido/doku.php?id=dido:public:ra:xapend:xapend.b_stds:tech:iso:square_data_model" text:style-name="Internet_20_link" text:visited-style-name="Visited_20_Internet_20_Link">ISO/IEC 25012:2008 SQuaRE -- Data Quality Model</text:a>
      <text:h text:style-name="Heading_20_2" text:outline-level="2"><text:bookmark-start text:name="__RefHeading___measurement_4"/><text:bookmark-start text:name="measurement"/>Measurement<text:bookmark-end text:name="__RefHeading___measurement_4"/><text:bookmark-end text:name="measurement"/></text:h>
      <text:p text:style-name="Text_20_body">Measurement is part of SQuaRE and includes a software product quality measurement reference model, mathematical definitions of quality measures, and practical guidance for their <text:a xlink:type="simple" xlink:href="https://omgwiki.org/dido/doku.php?id=dido:public:ra:xapend:xapend.a_glossary:a:application" text:style-name="Internet_20_link" text:visited-style-name="Visited_20_Internet_20_Link">application</text:a>.</text:p>
      <text:a xlink:type="simple" xlink:href="https://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omgwiki.org/dido/doku.php?id=dido:public:ra:xapend:xapend.b_stds:tech:iso:square_data_qual" text:style-name="Internet_20_link" text:visited-style-name="Visited_20_Internet_20_Link">ISO/IEC 25024:2015 SQuaRE -- Measurement of Data Quality</text:a>
      <text:h text:style-name="Heading_20_2" text:outline-level="2"><text:bookmark-start text:name="__RefHeading___requirements_5"/><text:bookmark-start text:name="requirements"/>Requirements<text:bookmark-end text:name="__RefHeading___requirements_5"/><text:bookmark-end text:name="requirements"/></text:h>
      <text:p text:style-name="Text_20_body">Requirements are part of SQuaRE and help specify quality requirements. These quality requirements can be used in the process of quality requirements elicitation for a software product to be developed, or as input for an evaluation process.</text:p>
      <text:a xlink:type="simple" xlink:href="https://omgwiki.org/dido/doku.php?id=dido:public:ra:xapend:xapend.b_stds:tech:iso:square_qual_rqrmts" text:style-name="Internet_20_link" text:visited-style-name="Visited_20_Internet_20_Link">ISO/IEC 25030:2007 SQuaRE -- Quality Requirements</text:a>
      <text:h text:style-name="Heading_20_2" text:outline-level="2"><text:bookmark-start text:name="__RefHeading___evaluation_6"/><text:bookmark-start text:name="evaluation"/>Evaluation<text:bookmark-end text:name="__RefHeading___evaluation_6"/><text:bookmark-end text:name="evaluation"/></text:h>
      <text:p text:style-name="Text_20_body">Evaluation is part of SQuaRE and provides requirements, recommendations, and guidelines for software product evaluation.</text:p>
      <text:a xlink:type="simple" xlink:href="https://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omgwiki.org/dido/doku.php?id=dido:public:ra:xapend:xapend.b_stds:tech:omg:testif" text:style-name="Internet_20_link" text:visited-style-name="Visited_20_Internet_20_Link">OMG: Test Information Interchange Format (TestIF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1_core:5_qual</dc:title>
  </office:meta>
</office:document-meta>
</file>