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f6cb43860ddadd0606fdfc6d29fa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FFFF"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30_usability:effectiveness"/><text:bookmark-start text:name="__RefHeading___effectiveness_metrics_1"/><text:bookmark-start text:name="effectiveness_metrics"/>4.3.6.1 Effectiveness Metrics<text:bookmark-end text:name="__RefHeading___effectiveness_metrics_1"/><text:bookmark-end text:name="effectiveness_metrics"/></text:h>
      <text:p text:style-name="Text_20_body"><text:a xlink:type="simple" xlink:href="https://omgwiki.org/dido/doku.php?id=dido:public:ra:1.4_req:2_nonfunc:30_usability" text:style-name="Internet_20_link" text:visited-style-name="Visited_20_Internet_20_Link"> Return to Usability</text:a></text:p>
      <text:h text:style-name="Heading_20_2" text:outline-level="2"><text:bookmark-start text:name="__RefHeading___about_2"/><text:bookmark-start text:name="about"/>About<text:bookmark-end text:name="__RefHeading___about_2"/><text:bookmark-end text:name="about"/></text:h>
      <text:p text:style-name="Text_20_body">There are two ways to calculate effectiveness:</text:p>
      <text:a xlink:type="simple" xlink:href="#__RefHeading___using_task_completion_rates_3" text:style-name="Local_20_link" text:visited-style-name="Visited_20_Local_20_Link"> Count the success of completing tasks</text:a>
      <text:a xlink:type="simple" xlink:href="#__RefHeading___using_error_rates_4" text:style-name="Local_20_link" text:visited-style-name="Visited_20_Local_20_Link"> Count the errors while completing tasks</text:a>
      <text:h text:style-name="Heading_20_3" text:outline-level="3"><text:bookmark-start text:name="__RefHeading___using_task_completion_rates_3"/><text:bookmark-start text:name="using_task_completion_rates"/>Using Task Completion Rates<text:bookmark-end text:name="__RefHeading___using_task_completion_rates_3"/><text:bookmark-end text:name="using_task_completion_rates"/></text:h>
      <text:p text:style-name="Text_20_body"><text:a xlink:type="simple" xlink:href="#dido:public:ra:1.4_req:2_nonfunc:30_usability:effectiveness" text:style-name="Local_20_link" text:visited-style-name="Visited_20_Local_20_Link"> Return to Top</text:a></text:p>
      <text:p text:style-name="Text_20_body">Effectiveness measures the ratio of tasks completed versus those that are not completed. It is usually reported as a simple percentage such as 80% of the tasks are completed. The data is collected using a simple binary (i.e., yes = '1' and no = '0') for each user for each task. </text:p>
      <text:p text:style-name="Text_20_body"><text:span text:style-name="Strong_20_Emphasis">Mathematically:</text:span></text:p>
      <text:p text:style-name="Text_20_body"><text:span text:style-name="PluginODTAutoStyle_Text_1">o</text:span> <draw:frame draw:style-name="medialeft" draw:name="0" text:anchor-type="paragraph" draw:z-index="0" svg:width="12.012083333333cm" svg:height="2.4341666666667cm"><draw:image xlink:href="Pictures/bbf6cb43860ddadd0606fdfc6d29fafa.png" xlink:type="simple" xlink:show="embed" xlink:actuate="onLoad"/></draw:frame> <text:line-break/>
<text:line-break/>
<text:line-break/>
<text:line-break/>
<text:line-break/>
Here is an example where the system uses 10 tasks and all the tasks are completed by 5 users. The results are:</text:p>
      <table:table table:style-name="Table">
        <table:table-column/>
        <table:table-column/>
        <table:table-column/>
        <table:table-column/>
        <table:table-column/>
        <table:table-row>
          <table:table-cell office:value-type="string" table:style-name="tableheader">
            <text:p text:style-name="Table_20_Heading">   user  </text:p>
          </table:table-cell>
          <table:table-cell office:value-type="string" table:style-name="tableheader">
            <text:p text:style-name="Table_20_Heading">  Completed Tasks  </text:p>
          </table:table-cell>
          <table:table-cell office:value-type="string" table:style-name="tableheader">
            <text:p text:style-name="Table_20_Heading">  Incomplete Tasks  </text:p>
          </table:table-cell>
          <table:table-cell office:value-type="string" table:style-name="tableheader">
            <text:p text:style-name="Table_20_Heading">  Total Tasks  </text:p>
          </table:table-cell>
          <table:table-cell office:value-type="string" table:style-name="tableheader">
            <text:p text:style-name="Table_20_Heading">  Effectiveness  </text:p>
          </table:table-cell>
        </table:table-row>
        <table:table-row>
          <table:table-cell office:value-type="string" table:style-name="tableheader">
            <text:p text:style-name="Table_20_Heading"> user 1  </text:p>
          </table:table-cell>
          <table:table-cell office:value-type="string" table:style-name="tablecell">
            <text:p text:style-name="tablealigncenter">               8   </text:p>
          </table:table-cell>
          <table:table-cell office:value-type="string" table:style-name="tablecell">
            <text:p text:style-name="tablealigncenter">                2   </text:p>
          </table:table-cell>
          <table:table-cell office:value-type="string" table:style-name="tablecell">
            <text:p text:style-name="tablealignright">            10 </text:p>
          </table:table-cell>
          <table:table-cell office:value-type="string" table:style-name="tablecell">
            <text:p text:style-name="tablealigncenter">            <text:span text:style-name="Strong_20_Emphasis">80%</text:span>  </text:p>
          </table:table-cell>
        </table:table-row>
        <table:table-row>
          <table:table-cell office:value-type="string" table:style-name="tableheader">
            <text:p text:style-name="Table_20_Heading"> user 2  </text:p>
          </table:table-cell>
          <table:table-cell office:value-type="string" table:style-name="tablecell">
            <text:p text:style-name="tablealigncenter">               9   </text:p>
          </table:table-cell>
          <table:table-cell office:value-type="string" table:style-name="tablecell">
            <text:p text:style-name="tablealigncenter">                1   </text:p>
          </table:table-cell>
          <table:table-cell office:value-type="string" table:style-name="tablecell">
            <text:p text:style-name="tablealignright">            10 </text:p>
          </table:table-cell>
          <table:table-cell office:value-type="string" table:style-name="tablecell">
            <text:p text:style-name="tablealigncenter">            <text:span text:style-name="Strong_20_Emphasis">90%</text:span>  </text:p>
          </table:table-cell>
        </table:table-row>
        <table:table-row>
          <table:table-cell office:value-type="string" table:style-name="tableheader">
            <text:p text:style-name="Table_20_Heading"> user 3  </text:p>
          </table:table-cell>
          <table:table-cell office:value-type="string" table:style-name="tablecell">
            <text:p text:style-name="tablealigncenter">              10   </text:p>
          </table:table-cell>
          <table:table-cell office:value-type="string" table:style-name="tablecell">
            <text:p text:style-name="tablealigncenter">                0   </text:p>
          </table:table-cell>
          <table:table-cell office:value-type="string" table:style-name="tablecell">
            <text:p text:style-name="tablealignright">            10 </text:p>
          </table:table-cell>
          <table:table-cell office:value-type="string" table:style-name="tablecell">
            <text:p text:style-name="tablealigncenter">           <text:span text:style-name="Strong_20_Emphasis">100%</text:span>  </text:p>
          </table:table-cell>
        </table:table-row>
        <table:table-row>
          <table:table-cell office:value-type="string" table:style-name="tableheader">
            <text:p text:style-name="Table_20_Heading"> user 4  </text:p>
          </table:table-cell>
          <table:table-cell office:value-type="string" table:style-name="tablecell">
            <text:p text:style-name="tablealigncenter">               5   </text:p>
          </table:table-cell>
          <table:table-cell office:value-type="string" table:style-name="tablecell">
            <text:p text:style-name="tablealigncenter">                5   </text:p>
          </table:table-cell>
          <table:table-cell office:value-type="string" table:style-name="tablecell">
            <text:p text:style-name="tablealignright">            10 </text:p>
          </table:table-cell>
          <table:table-cell office:value-type="string" table:style-name="tablecell">
            <text:p text:style-name="tablealigncenter">            <text:span text:style-name="Strong_20_Emphasis">50%</text:span>  </text:p>
          </table:table-cell>
        </table:table-row>
        <table:table-row>
          <table:table-cell office:value-type="string" table:style-name="tableheader">
            <text:p text:style-name="Table_20_Heading"> user 5  </text:p>
          </table:table-cell>
          <table:table-cell office:value-type="string" table:style-name="tablecell">
            <text:p text:style-name="tablealigncenter">               6   </text:p>
          </table:table-cell>
          <table:table-cell office:value-type="string" table:style-name="tablecell">
            <text:p text:style-name="tablealigncenter">                4   </text:p>
          </table:table-cell>
          <table:table-cell office:value-type="string" table:style-name="tablecell">
            <text:p text:style-name="tablealignright">            10 </text:p>
          </table:table-cell>
          <table:table-cell office:value-type="string" table:style-name="tablecell">
            <text:p text:style-name="tablealigncenter">            <text:span text:style-name="Strong_20_Emphasis">60%</text:span>  </text:p>
          </table:table-cell>
        </table:table-row>
        <table:table-row>
          <table:table-cell office:value-type="string" table:style-name="tableheader">
            <text:p text:style-name="Table_20_Heading"> <text:span text:style-name="Strong_20_Emphasis">total</text:span>   </text:p>
          </table:table-cell>
          <table:table-cell office:value-type="string" table:style-name="tablecell">
            <text:p text:style-name="tablealigncenter">               <text:span text:style-name="Strong_20_Emphasis">38</text:span>  </text:p>
          </table:table-cell>
          <table:table-cell office:value-type="string" table:style-name="tablecell">
            <text:p text:style-name="tablealigncenter">               <text:span text:style-name="Strong_20_Emphasis">12</text:span>   </text:p>
          </table:table-cell>
          <table:table-cell office:value-type="string" table:style-name="tablecell">
            <text:p text:style-name="tablealignright">            <text:span text:style-name="Strong_20_Emphasis">50</text:span> </text:p>
          </table:table-cell>
          <table:table-cell office:value-type="string" table:style-name="tablecell">
            <text:p text:style-name="tablealigncenter">            <text:span text:style-name="Strong_20_Emphasis">76%</text:span>  </text:p>
          </table:table-cell>
        </table:table-row>
      </table:table>
      <text:p text:style-name="Text_20_body">This efficiency ratio is referred to as the <text:span text:style-name="Strong_20_Emphasis">Completion Rate</text:span> or <text:span text:style-name="Strong_20_Emphasis">Fundamental Usability Metric</text:span>. As a result of its simplicity and ease of understanding, the <text:span text:style-name="Strong_20_Emphasis">Completion Rate</text:span> is a popular way of reporting efficiency. However, in order to determine the efficiency, a working system with real users needs to be available. This is a major advantage of using the <text:a xlink:type="simple" xlink:href="https://omgwiki.org/dido/doku.php?id=dido:public:ra:xapend:xapend.a_glossary:a:agile" text:style-name="Internet_20_link" text:visited-style-name="Visited_20_Internet_20_Link">Agile Model</text:a> since the efficiency can be calculated during each <text:a xlink:type="simple" xlink:href="https://omgwiki.org/dido/doku.php?id=dido:public:ra:xapend:xapend.a_glossary:s:sprint" text:style-name="Internet_20_link" text:visited-style-name="Visited_20_Internet_20_Link">Sprint</text:a> and used as a guidance for future sprints.</text:p>
      <text:h text:style-name="Heading_20_3" text:outline-level="3"><text:bookmark-start text:name="__RefHeading___using_error_rates_4"/><text:bookmark-start text:name="using_error_rates"/>Using Error Rates<text:bookmark-end text:name="__RefHeading___using_error_rates_4"/><text:bookmark-end text:name="using_error_rates"/></text:h>
      <text:p text:style-name="Text_20_body"><text:a xlink:type="simple" xlink:href="#dido:public:ra:1.4_req:2_nonfunc:30_usability:effectiveness" text:style-name="Local_20_link" text:visited-style-name="Visited_20_Local_20_Link"> Return to Top</text:a></text:p>
      <text:p text:style-name="Text_20_body">Another way to understand an <text:a xlink:type="simple" xlink:href="https://omgwiki.org/dido/doku.php?id=dido:public:ra:xapend:xapend.a_glossary:a:application" text:style-name="Internet_20_link" text:visited-style-name="Visited_20_Internet_20_Link">application</text:a> or system efficiency from a <text:a xlink:type="simple" xlink:href="https://omgwiki.org/dido/doku.php?id=dido:public:ra:xapend:xapend.a_glossary:u:usability" text:style-name="Internet_20_link" text:visited-style-name="Visited_20_Internet_20_Link">usability</text:a> perspective is to count the errors instead of counting the success of completing tasks. Every error can have more consequences requiring more work to “undo” thus negatively impacting Effectiveness and efficiency. 
The following is a partial list that users can make while completing tasks<text:note text:id="ftn0" text:note-class="footnote"><text:note-citation text:label="1)">1)</text:note-citation><text:note-body><text:p text:style-name="Footnote">
Jeff Sauro, <text:span text:style-name="underline">10 Essential Usability Metrics</text:span>, Measuring U, 30 November 2011, Accessed 19 November 2020,
<text:a xlink:type="simple" xlink:href="https://measuringu.com/essential-metrics/" text:style-name="Internet_20_link" text:visited-style-name="Visited_20_Internet_20_Link">https://measuringu.com/essential-metrics/</text:a>
</text:p></text:note-body></text:note>
:</text:p>
      <text:p text:style-name="Text_20_body"><text:span text:style-name="Strong_20_Emphasis">Unintended actions</text:span> - using a <text:span text:style-name="Source_20_Text">next</text:span> operation without intending.<text:span text:style-name="Strong_20_Emphasis">Slips entering information</text:span> - pressing a <text:span text:style-name="Source_20_Text">return</text:span> <text:span text:style-name="Source_20_Text">escape</text:span> key accidentally<text:span text:style-name="Strong_20_Emphasis">Mistakes in data entry</text:span> - twiddling the digits in a phone number or social security number or having autocorrect inadvertently “correct” an entry<text:span text:style-name="Strong_20_Emphasis">Omissions in data entry</text:span> - forgetting login as an existing user rather than creating a new user, skipping filling in ageRecording each instance of an error along with a description can help refine the system to prevent these errors in the future. For example, “user entered last name in the first name field”. </text:p>
      <text:p text:style-name="Text_20_body">In many ways, this metric can be considered similar to the Task Complete Rate metric but instead of counting completed tasks the errors are counted.
Note, many errors can occur in accomplishing a single task. For example, a data entry form required for one task can have errors associated with each field. Each of these errors can have a negative impact on the overall efficiency. </text:p>
      <text:p text:style-name="Text_20_body">Another enhancement to this metric wold be to assign a weight to the error. For example, data entry errors are less dramatic and important than unintended actions. Therefore, unintended actions would receive a higher weighting than data entry.</text:p>
      <text:h text:style-name="Heading_20_2" text:outline-level="2"><text:bookmark-start text:name="__RefHeading___dido_specifics_5"/><text:bookmark-start text:name="dido_specifics"/>DIDO Specifics<text:bookmark-end text:name="__RefHeading___dido_specifics_5"/><text:bookmark-end text:name="dido_specifics"/></text:h>
      <text:p text:style-name="Text_20_body"><text:a xlink:type="simple" xlink:href="#dido:public:ra:1.4_req:2_nonfunc:30_usability:effectiveness" text:style-name="Local_20_link" text:visited-style-name="Visited_20_Local_20_Link"> Return to Top</text:a></text:p>
      <text:p text:style-name="Text_20_body"><text:span text:style-name="Plugin_Wrap_Span_Highlighted"><text:span text:style-name="PluginODTAutoStyle_Text_2">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FFFF"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30_usability:effectiveness</dc:title>
  </office:meta>
</office:document-meta>
</file>