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c:cryptoanalysis"/><text:bookmark-start text:name="__RefHeading___cryptoanalysis_1"/><text:bookmark-start text:name="cryptoanalysis"/>Cryptoanalysis<text:bookmark-end text:name="__RefHeading___cryptoanalysis_1"/><text:bookmark-end text:name="cryptoanalysis"/></text:h>
      <text:p text:style-name="Text_20_body"><text:a xlink:type="simple" xlink:href="https://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Cryptoanalysis</text:span> is the study of methods for obtaining the meaning of encrypted information, without access to the secret information that is normally required to do so..</text:p>
      <text:p text:style-name="Text_20_body">Source: <text:a xlink:type="simple" xlink:href="https://hackernoon.com/blockchain-dictionary-f4d098c9ef89" text:style-name="Internet_20_link" text:visited-style-name="Visited_20_Internet_20_Link">https://hackernoon.com/blockchain-dictionary-f4d098c9ef89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c:cryptoanalysis</dc:title>
  </office:meta>
</office:document-meta>
</file>