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e9d6d2462970a1bd58ba3c204ee527.png"/>
  <manifest:file-entry manifest:media-type="image/png" manifest:full-path="Pictures/4bea444c5495c9d7a99c71e32ed4fb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rotection_ring"/><text:bookmark-start text:name="__RefHeading___protection_rings_1"/><text:bookmark-start text:name="protection_rings"/>Protection Rings<text:bookmark-end text:name="__RefHeading___protection_rings_1"/><text:bookmark-end text:name="protection_rings"/></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Protection Rings</text:span>, also known as <text:span text:style-name="Strong_20_Emphasis">Hierarchical Protection Domains</text:span>, are mechanisms to protect data and functionality from faults (by improving fault tolerance) and malicious behavior (by providing computer security).</text:p>
      <text:p text:style-name="Text_20_body"><text:a xlink:type="simple" xlink:href="https://omgwiki.org/dido/doku.php?id=dido:public:ra:xapend:xapend.a_glossary:o:os" text:style-name="Internet_20_link" text:visited-style-name="Visited_20_Internet_20_Link"> Operating Systems (OSs)</text:a> provide different levels of access to resources. A <text:span text:style-name="Strong_20_Emphasis">Protection Rings</text:span> is one of two or more hierarchical levels or layers of privilege within the architecture of a computer system. This is generally hardware-enforced by some CPU architectures that provide different CPU modes at the hardware or microcode level. Rings are arranged in a hierarchy from most privileged (most trusted, usually numbered zero) to least privileged (least trusted, usually with the highest ring number). On most operating systems, Ring 0 is the level with the most privileges and interacts most directly with the physical hardware such as the CPU and memory.</text:p>
      <text:p text:style-name="Text_20_body">In normal usage, the rings are allocated as follows<text:note text:id="ftn0" text:note-class="footnote"><text:note-citation text:label="1)">1)</text:note-citation><text:note-body><text:p text:style-name="Footnote">
RealWorldCyberSecurity,
22 April 2020,
Accessed: 21 January 2022,
<text:a xlink:type="simple" xlink:href="https://medium.com/swlh/negative-rings-in-intel-architecture-the-security-threats-youve-probably-never-heard-of-d725a4b6f831" text:style-name="Internet_20_link" text:visited-style-name="Visited_20_Internet_20_Link">https://medium.com/swlh/negative-rings-in-intel-architecture-the-security-threats-youve-probably-never-heard-of-d725a4b6f831</text:a>
</text:p></text:note-body></text:note>:</text:p>
      <text:p text:style-name="Text_20_body"><text:span text:style-name="Strong_20_Emphasis">Ring 0</text:span>: Kernel {the highest privilege}<text:span text:style-name="Strong_20_Emphasis">Ring 1</text:span>: Device Drivers<text:span text:style-name="Strong_20_Emphasis">Ring 2</text:span>: Device Drivers<text:span text:style-name="Strong_20_Emphasis">Ring 3</text:span>: User Applications {the lowest privilege}
<draw:frame draw:style-name="mediacenter" draw:name="0" text:anchor-type="paragraph" draw:z-index="0" svg:width="13.229166666667cm" svg:height="12.441147713598cm"><draw:image xlink:href="Pictures/ece9d6d2462970a1bd58ba3c204ee527.png" xlink:type="simple" xlink:show="embed" xlink:actuate="onLoad"/></draw:frame>
</text:p>
      <text:p text:style-name="Text_20_body">x86 Protection Rings or Layers (From RealWorldCyberSecurity)
</text:p>
      <text:p text:style-name="Text_20_body">Special call gates between rings are provided to allow an outer ring to access an inner ring's resources in a predefined manner, as opposed to allowing arbitrary usage. Correctly gating access between rings can improve security by preventing programs from one ring or privilege level from misusing resources intended for programs in another. For example, spyware running as a user program in Ring 3 should be prevented from turning on a web camera without informing the user, since hardware access should be a Ring 1 function reserved for device drivers. Programs such as web browsers running in higher numbered rings must request access to the network, a resource restricted to a lower numbered ring.</text:p>
      <text:p text:style-name="Text_20_body">However, with the advent of Virtual Machines, the definition of the <text:span text:style-name="Strong_20_Emphasis">Protection Rings</text:span> has expanded using Negative Rings <text:span text:style-name="Footnote_20_Anchor"><text:note-ref text:note-class="footnote" text:reference-format="text" text:ref-name="ftn0">1)</text:note-ref></text:span>:</text:p>
      <text:p text:style-name="Text_20_body">the complete view of the ring architecture becomes:</text:p>
      <text:p text:style-name="Text_20_body"><text:span text:style-name="Strong_20_Emphasis">Ring ‑3</text:span>: Management Engine (ME) {the highest Privilege}<text:span text:style-name="Strong_20_Emphasis">Ring ‑2</text:span>: System Management Mode (SMM)<text:span text:style-name="Strong_20_Emphasis">Ring ‑1</text:span>: Hypervisor<text:span text:style-name="Strong_20_Emphasis">Ring 0</text:span>: Kernel<text:span text:style-name="Strong_20_Emphasis">Ring 1</text:span>: Device Drivers<text:span text:style-name="Strong_20_Emphasis">Ring 2</text:span>: Device Drivers<text:span text:style-name="Strong_20_Emphasis">Ring 3</text:span>: User Applications {the lowest Privilege}
<draw:frame draw:style-name="mediacenter" draw:name="1" text:anchor-type="paragraph" draw:z-index="1" svg:width="14.552083333333cm" svg:height="15.239583333333cm"><draw:image xlink:href="Pictures/4bea444c5495c9d7a99c71e32ed4fb3e.png" xlink:type="simple" xlink:show="embed" xlink:actuate="onLoad"/></draw:frame>
</text:p>
      <text:p text:style-name="Text_20_body">x86 Negative Protection Rings or Layers (From RealWorldCyberSecurity)
</text:p>
      <text:p text:style-name="Text_20_body">Source: <text:a xlink:type="simple" xlink:href="https://en.wikipedia.org/wiki/Protection_ring" text:style-name="Internet_20_link" text:visited-style-name="Visited_20_Internet_20_Link">https://en.wikipedia.org/wiki/Protection_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rotection_ring</dc:title>
  </office:meta>
</office:document-meta>
</file>