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:xapend.a_glossary:p:protocol_buffer"/><text:bookmark-start text:name="__RefHeading___protocol_buffer_protobuf_1"/><text:bookmark-start text:name="protocol_buffer_protobuf"/>Protocol Buffer (Protobuf)<text:bookmark-end text:name="__RefHeading___protocol_buffer_protobuf_1"/><text:bookmark-end text:name="protocol_buffer_protobuf"/></text:h>
      <text:p text:style-name="Text_20_body"><text:a xlink:type="simple" xlink:href="https://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Protocol Buffers (Protobuf)</text:span> is a free and open-source, cross-platform data format used to serialize structured data. It is useful in developing programs to communicate with each other over a network or for storing data. The method involves an interface description language that describes the structure of some data and a program that generates source code from that description for generating or parsing a stream of bytes that represents the structured data. </text:p>
      <text:p text:style-name="Text_20_body">Source: <text:a xlink:type="simple" xlink:href="https://en.wikipedia.org/wiki/Protocol_Buffers" text:style-name="Internet_20_link" text:visited-style-name="Visited_20_Internet_20_Link">https://en.wikipedia.org/wiki/Protocol_Buffer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p:protocol_buffer</dc:title>
  </office:meta>
</office:document-meta>
</file>