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dido:public:ra:xapend:xapend.a_glossary:u:ups"/><text:bookmark-start text:name="__RefHeading___uninterruptible_power_supply_ups_1"/><text:bookmark-start text:name="uninterruptible_power_supply_ups"/>Uninterruptible Power Supply (UPS)<text:bookmark-end text:name="__RefHeading___uninterruptible_power_supply_ups_1"/><text:bookmark-end text:name="uninterruptible_power_supply_ups"/></text:h>
      <text:p text:style-name="Text_20_body"><text:a xlink:type="simple" xlink:href="https://omgwiki.org/dido/doku.php?id=dido:public:ra:xapend:xapend.a_glossary:start" text:style-name="Internet_20_link" text:visited-style-name="Visited_20_Internet_20_Link"> Return to Glossary </text:a></text:p>
      <text:p text:style-name="Text_20_body">An <text:span text:style-name="Strong_20_Emphasis">Uninterruptible Power Supply (UPS)</text:span> is an electrical apparatus that provides emergency power to a load when the input power source or mains power fails. A UPS system performs three primary functions: conditions the incoming dirty power from the utility company to give you clean, uninterruptible power, provides ride-through power to cover for sags or short-term outages, and enables seamless system shutdown during a complete power outage.</text:p>
      <text:p text:style-name="Text_20_body">Source: <text:a xlink:type="simple" xlink:href="https://www.eaton.com/us/en-us/products/backup-power-ups-surge-it-power-distribution/backup-power-ups/uninterruptible-power-supply-faq.html" text:style-name="Internet_20_link" text:visited-style-name="Visited_20_Internet_20_Link">https://www.eaton.com/us/en-us/products/backup-power-ups-surge-it-power-distribution/backup-power-ups/uninterruptible-power-supply-faq.html</text:a>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.59cm" fo:page-height="27.94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8-04-22a "Greebo"</meta:generator>
    <meta:initial-creator>Generated</meta:initial-creator>
    <meta:creation-date>1969-12-31T19::00:00</meta:creation-date>
    <dc:creator>Generated</dc:creator>
    <dc:date>1969-12-31T19::00:00</dc:date>
    <dc:language>en-US</dc:language>
    <meta:editing-cycles>1</meta:editing-cycles>
    <meta:editing-duration>PT0S</meta:editing-duration>
    <dc:title>dido:public:ra:xapend:xapend.a_glossary:u:ups</dc:title>
  </office:meta>
</office:document-meta>
</file>