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w:webapp"/><text:bookmark-start text:name="__RefHeading___web_application_web_app_1"/><text:bookmark-start text:name="web_application_web_app"/>Web Application (Web App)<text:bookmark-end text:name="__RefHeading___web_application_web_app_1"/><text:bookmark-end text:name="web_application_web_app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Web Application (Web App)</text:span> is <text:a xlink:type="simple" xlink:href="https://omgwiki.org/dido/doku.php?id=dido:public:ra:xapend:xapend.a_glossary:a:application" text:style-name="Internet_20_link" text:visited-style-name="Visited_20_Internet_20_Link">application</text:a> software that runs on a web <text:a xlink:type="simple" xlink:href="https://omgwiki.org/dido/doku.php?id=dido:public:ra:xapend:xapend.a_glossary:s:server" text:style-name="Internet_20_link" text:visited-style-name="Visited_20_Internet_20_Link">server</text:a>, unlike computer-based software programs that are run locally on the <text:a xlink:type="simple" xlink:href="https://omgwiki.org/dido/doku.php?id=dido:public:ra:xapend:xapend.a_glossary:o:os" text:style-name="Internet_20_link" text:visited-style-name="Visited_20_Internet_20_Link">Operating System (OS)</text:a> of the device. Web applications are accessed by the user through a web browser with an active network connection. These applications are programmed using a <text:a xlink:type="simple" xlink:href="https://omgwiki.org/dido/doku.php?id=dido:public:ra:xapend:xapend.a_glossary:c:client-server" text:style-name="Internet_20_link" text:visited-style-name="Visited_20_Internet_20_Link">Client-Server</text:a> modeled structure—the user (“<text:a xlink:type="simple" xlink:href="https://omgwiki.org/dido/doku.php?id=dido:public:ra:xapend:xapend.a_glossary:c:client" text:style-name="Internet_20_link" text:visited-style-name="Visited_20_Internet_20_Link">Client</text:a>”) is provided services through an off-site <text:a xlink:type="simple" xlink:href="https://omgwiki.org/dido/doku.php?id=dido:public:ra:xapend:xapend.a_glossary:s:server" text:style-name="Internet_20_link" text:visited-style-name="Visited_20_Internet_20_Link">Server</text:a> that is hosted by a third-party. Examples of commonly-used web applications include: web-mail, online retail sales, online banking, and online auctions.</text:p>
      <text:p text:style-name="Text_20_body">Source: <text:a xlink:type="simple" xlink:href="https://en.wikipedia.org/wiki/Web_application" text:style-name="Internet_20_link" text:visited-style-name="Visited_20_Internet_20_Link">https://en.wikipedia.org/wiki/Web_applic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w:webapp</dc:title>
  </office:meta>
</office:document-meta>
</file>