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w3c:sparql"/><text:bookmark-start text:name="__RefHeading___w3csparql_1.1_overview_sparql_1"/><text:bookmark-start text:name="w3csparql_1.1_overview_sparql"/>W3C: SPARQL 1.1 Overview (SPARQL)<text:bookmark-end text:name="__RefHeading___w3csparql_1.1_overview_sparql_1"/><text:bookmark-end text:name="w3csparql_1.1_overview_sparql"/></text:h>
      <text:p text:style-name="Text_20_body"><text:a xlink:type="simple" xlink:href="https://omgwiki.org/dido/doku.php?id=dido:public:ra:xapend:xapend.b_stds:tech:w3c:start" text:style-name="Internet_20_link" text:visited-style-name="Visited_20_Internet_20_Link"> return to the W3C Standards </text:a></text:p>
      <text:p text:style-name="Text_20_body">Data sheet for SPARQL 1.1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PARQL 1.1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PARQ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1 </text:p>
          </table:table-cell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TR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1 March 2013   </text:p>
          </table:table-cell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www.w3.org/TR/sparql11-overview/" text:style-name="Internet_20_link" text:visited-style-name="Visited_20_Internet_20_Link">https://www.w3.org/TR/sparql11-overview/</text:a> </text:p>
          </table:table-cell>
        </table:table-row>
      </table:table>
      <text:p text:style-name="Text_20_body"><text:span text:style-name="Strong_20_Emphasis">Note</text:span>: The following is an excerpt from the <text:a xlink:type="simple" xlink:href="https://www.w3.org/TR/official" text:style-name="Internet_20_link" text:visited-style-name="Visited_20_Internet_20_Link"> W3C site</text:a>. It is provided here as a convenience and is not authoritative. Refer to the original document as the authoritative reference.</text:p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document is an overview of SPARQL 1.1. It provides an introduction to a set of W3C specifications that facilitate querying and manipulating RDF graph content on the Web or in an RDF store.</text:span>
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w3c:sparql</dc:title>
  </office:meta>
</office:document-meta>
</file>