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extremexos:start"/><text:bookmark-start text:name="__RefHeading___extremexos_1"/><text:bookmark-start text:name="extremexos"/>ExtremeXOS<text:bookmark-end text:name="__RefHeading___extremexos_1"/><text:bookmark-end text:name="extremexos"/></text:h>
      <text:p text:style-name="Text_20_body"><text:a xlink:type="simple" xlink:href="https://omgwiki.org/dido/doku.php?id=dido:public:ra:xapend:xapend.d_opsys:start" text:style-name="Internet_20_link" text:visited-style-name="Visited_20_Internet_20_Link"> Return to Operating Systems </text:a></text:p>
      <text:p text:style-name="Text_20_body"><text:span text:style-name="Strong_20_Emphasis">ExtremeXOS</text:span> is the software or the network operating system used in newer Extreme Networks network switches. It is Extreme Networks second generation operating system after the VxWorks based ExtremeWare operating system.</text:p>
      <text:p text:style-name="Text_20_body">ExtremeXOS is based on the Linux kernel and BusyBox. In July 2008 legal action was taken against Extreme Networks due to alleged violation of the GNU General Public License. Three months later the lawsuit was settled out of court. </text:p>
      <text:p text:style-name="Text_20_body">Source: <text:a xlink:type="simple" xlink:href="https://en.wikipedia.org/wiki/ExtremeXOS" text:style-name="Internet_20_link" text:visited-style-name="Visited_20_Internet_20_Link">https://en.wikipedia.org/wiki/ExtremeXO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Extreme Networks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Unix-like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Closed Source and Open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Version 10.1, February 2004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16.1.3.6 Patch4 (21.1.1 Patch2 for Gen2 Devices) / 05.05.2016 (02.05.2016)   </text:p>
          </table:table-cell>
        </table:table-row>
        <table:table-row>
          <table:table-cell office:value-type="string" table:style-name="tableheader">
            <text:p text:style-name="Table_20_Heading"> Available in            </text:p>
          </table:table-cell>
          <table:table-cell office:value-type="string" table:style-name="tablecell">
            <text:p text:style-name="tablealignleft"> English </text:p>
          </table:table-cell>
        </table:table-row>
        <table:table-row>
          <table:table-cell office:value-type="string" table:style-name="tableheader">
            <text:p text:style-name="Table_20_Heading"> Platforms               </text:p>
          </table:table-cell>
          <table:table-cell office:value-type="string" table:style-name="tablecell">
            <text:p text:style-name="tablealignleft"> Extreme Networks, Network switches   </text:p>
          </table:table-cell>
        </table:table-row>
        <table:table-row>
          <table:table-cell office:value-type="string" table:style-name="tableheader">
            <text:p text:style-name="Table_20_Heading"> Kernel type             </text:p>
          </table:table-cell>
          <table:table-cell office:value-type="string" table:style-name="tablecell">
            <text:p text:style-name="tablealignleft"> Monolithic (Linux)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text:a xlink:type="simple" xlink:href="https://omgwiki.org/dido/doku.php?id=dido:public:ra:xapend:xapend.a_glossary:c:cli" text:style-name="Internet_20_link" text:visited-style-name="Visited_20_Internet_20_Link">Command Line Interface (CLI)</text:a>   </text:p>
          </table:table-cell>
        </table:table-row>
        <table:table-row>
          <table:table-cell office:value-type="string" table:style-name="tableheader">
            <text:p text:style-name="Table_20_Heading"> License                 </text:p>
          </table:table-cell>
          <table:table-cell office:value-type="string" table:style-nam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www.extremenetworks.com/products/extreme-xos.aspx" text:style-name="Internet_20_link" text:visited-style-name="Visited_20_Internet_20_Link">http://www.extremenetworks.com/products/extreme-xos.asp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extremexos:start</dc:title>
  </office:meta>
</office:document-meta>
</file>