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9_ref:bhardwaj"/><text:bookmark-start text:name="__RefHeading___webpagebhardwaj_1"/><text:bookmark-start text:name="webpagebhardwaj"/>Webpage: BHARDWAJ<text:bookmark-end text:name="__RefHeading___webpagebhardwaj_1"/><text:bookmark-end text:name="webpagebhardwaj"/></text:h>
      <text:p text:style-name="Text_20_body"><text:a xlink:type="simple" xlink:href="https://omgwiki.org/dido/doku.php?id=dido:public:ra:xapend:xapend.k_consensus:09_ref:start" text:style-name="Internet_20_link" text:visited-style-name="Visited_20_Internet_20_Link"> Return to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cell">
            <text:p text:style-name="tablealignleft"> Chirag Bhardwaj;  </text:p>
          </table:table-cell>
        </table:table-row>
        <table:table-row>
          <table:table-cell office:value-type="string" table:style-name="tableheader">
            <text:p text:style-name="Table_20_Heading"> Title            </text:p>
          </table:table-cell>
          <table:table-cell office:value-type="string" table:style-name="tablecell">
            <text:p text:style-name="tablealignleft"> A 14 Minute Guide to Understanding Blockchain Consensus Algorithms  </text:p>
          </table:table-cell>
        </table:table-row>
        <table:table-row>
          <table:table-cell office:value-type="string" table:style-name="tableheader">
            <text:p text:style-name="Table_20_Heading"> Web Domain       </text:p>
          </table:table-cell>
          <table:table-cell office:value-type="string" table:style-name="tablecell">
            <text:p text:style-name="tablealignleft"> appinventiv.com </text:p>
          </table:table-cell>
        </table:table-row>
        <table:table-row>
          <table:table-cell office:value-type="string" table:style-name="tableheader">
            <text:p text:style-name="Table_20_Heading"> Date of Release  </text:p>
          </table:table-cell>
          <table:table-cell office:value-type="string" table:style-name="tablecell">
            <text:p text:style-name="tablealignleft"> 21 October 2019 </text:p>
          </table:table-cell>
        </table:table-row>
        <table:table-row>
          <table:table-cell office:value-type="string" table:style-name="tableheader">
            <text:p text:style-name="Table_20_Heading"> Keywords         </text:p>
          </table:table-cell>
          <table:table-cell office:value-type="string" table:style-name="tablecell">
            <text:p text:style-name="tablealignleft"> Consensus Alorithm, BlockChain. Distributed Ledger Technology (DLT) </text:p>
          </table:table-cell>
        </table:table-row>
        <table:table-row>
          <table:table-cell office:value-type="string" table:style-name="tableheader">
            <text:p text:style-name="Table_20_Heading"> URI              </text:p>
          </table:table-cell>
          <table:table-cell office:value-type="string" table:style-name="tablecell">
            <text:p text:style-name="tablealignleft"> <text:a xlink:type="simple" xlink:href="https://appinventiv.com/blog/blockchain-consensus-algorithms-guide/" text:style-name="Internet_20_link" text:visited-style-name="Visited_20_Internet_20_Link">https://appinventiv.com/blog/blockchain-consensus-algorithms-guide/</text:a> </text:p>
          </table:table-cell>
        </table:table-row>
        <table:table-row>
          <table:table-cell office:value-type="string" table:style-name="tableheader">
            <text:p text:style-name="Table_20_Heading"> Data Accessed    </text:p>
          </table:table-cell>
          <table:table-cell office:value-type="string" table:style-name="tablecell">
            <text:p text:style-name="tablealignleft"> 2021/07/09 22:14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#dido:public:ra:xapend:xapend.k_consensus:09_ref:bhardwaj" text:style-name="Local_20_link" text:visited-style-name="Visited_20_Local_20_Link"> Return to Top</text:a></text:p>
      <text:p text:style-name="Text_20_body"><text:a xlink:type="simple" xlink:href="https://omgwiki.org/dido/doku.php?id=dido:public:ra:xapend:xapend.a_glossary:b:blockchain" text:style-name="Internet_20_link" text:visited-style-name="Visited_20_Internet_20_Link">Blockchain</text:a> is a decentralized distributed network that offers higher transparency, security, and immutability. </text:p>
      <text:p text:style-name="Text_20_body">We all know that. </text:p>
      <text:p text:style-name="Text_20_body">But, have you ever wondered how it is able to achieve all this? </text:p>
      <text:p text:style-name="Text_20_body">Who governs this network and verifies every transaction, provided there is no centralized authority?</text:p>
      <text:p text:style-name="Text_20_body">Well, it’s Blockchain consensus algorithms – The core part of the Blockchain development world that we will be talking about in this comprehensive gui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9_ref:bhardwaj</dc:title>
  </office:meta>
</office:document-meta>
</file>