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agetemplates:bip"/><text:bookmark-start text:name="__RefHeading___bip_page_-_tttt_soft_fork_1"/><text:bookmark-start text:name="bip_page_-_tttt_soft_fork"/>BIP @!!PAGE@ - TTTT (soft fork)<text:bookmark-end text:name="__RefHeading___bip_page_-_tttt_soft_fork_1"/><text:bookmark-end text:name="bip_page_-_tttt_soft_fork"/></text:h>
      <text:p text:style-name="Text_20_body"><text:a xlink:type="simple" xlink:href="https://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TTTT 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  </text:p>
          </table:table-cell>
        </table:table-row>
        <table:table-row>
          <table:table-cell office:value-type="string" table:style-name="tablecell">
            <text:p text:style-name="tablealignleft"> BIP Number                 </text:p>
          </table:table-cell>
          <table:table-cell office:value-type="string" table:style-name="tablecell">
            <text:p text:style-name="tablealignleft"> @!!PAGE@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Consensus (soft fork) </text:p>
          </table:table-cell>
        </table:table-row>
        <table:table-row>
          <table:table-cell office:value-type="string" table:style-name="tablecell">
            <text:p text:style-name="tablealignleft"> Author(s)                  </text:p>
          </table:table-cell>
          <table:table-cell office:value-type="string" table:style-name="tablecell">
            <text:p text:style-name="tablealignleft"> AAAA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omgwiki.org/dido/doku.php?id=pagetemplates:uri" text:style-name="Internet_20_link" text:visited-style-name="Visited_20_Internet_20_Link">URI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YYYY-MM-DD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/>
        </table:table-row>
      </table:table>
      <text:p text:style-name="Text_20_body"><text:span text:style-name="Strong_20_Emphasis">Note</text:span>: The following is an excerpt from the official Bitcoin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bip</dc:title>
  </office:meta>
</office:document-meta>
</file>