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webpage"/><text:bookmark-start text:name="__RefHeading___webpagenicknamepagettttt_1"/><text:bookmark-start text:name="webpagenicknamepagettttt"/>Webpage: nickname: @!PAGE!@: TTTTT<text:bookmark-end text:name="__RefHeading___webpagenicknamepagettttt_1"/><text:bookmark-end text:name="webpagenicknamepagettttt"/></text:h>
      <text:p text:style-name="Text_20_body"><text:a xlink:type="simple" xlink:href="https://omgwiki.org/dido/doku.php?id=pagetemplates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PPPPPPPPPPPPP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DD Month YYYY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KKKKKKKK,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web_page_uri" text:style-name="Internet_20_link" text:visited-style-name="Visited_20_Internet_20_Link">WEB_PAGE_URI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webpage</dc:title>
  </office:meta>
</office:document-meta>
</file>