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654309063dbcb2e7fc52ec09204925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tart"/><text:bookmark-start text:name="__RefHeading___welcome_to_dido_wiki_1"/><text:bookmark-start text:name="welcome_to_dido_wiki"/>Welcome to DIDO WIKI<text:bookmark-end text:name="__RefHeading___welcome_to_dido_wiki_1"/><text:bookmark-end text:name="welcome_to_dido_wiki"/></text:h>
      <text:p text:style-name="Text_20_body"><draw:frame draw:style-name="media" draw:name="0" text:anchor-type="as-char" draw:z-index="0" svg:width="15.875cm" svg:height="8.5781950672646cm"><draw:image xlink:href="Pictures/0654309063dbcb2e7fc52ec092049259.png" xlink:type="simple" xlink:show="embed" xlink:actuate="onLoad"/></draw:frame></text:p>
      <text:h text:style-name="Heading_20_3" text:outline-level="3"><text:bookmark-start text:name="__RefHeading___contact_us_2"/><text:bookmark-start text:name="contact_us"/>Contact Us:<text:bookmark-end text:name="__RefHeading___contact_us_2"/><text:bookmark-end text:name="contact_us"/></text:h>
      <text:p text:style-name="Text_20_body">Email<text:a xlink:type="simple" xlink:href="mailto:mailto: info@omg.org" text:style-name="Internet_20_link" text:visited-style-name="Visited_20_Internet_20_Link"> Contact OMG </text:a></text:p>
      <text:h text:style-name="Heading_20_3" text:outline-level="3"><text:bookmark-start text:name="__RefHeading___about_3"/><text:bookmark-start text:name="about"/>About<text:bookmark-end text:name="__RefHeading___about_3"/><text:bookmark-end text:name="about"/></text:h>
      <text:p text:style-name="Text_20_body">The term Distributed Immutable Data Objects (DIDO) refers to the underlying technologies supporting distributed data and computation across a distributed network of peers using consensus algorithms to maintain integrity and consistency across the network. After the publication of Satoshi Nakamoto’s paper <text:span text:style-name="Emphasis">Bitcoin: A Peer-to-Peer Electronic Cash System</text:span>
<text:note text:id="ftn0" text:note-class="footnote"><text:note-citation text:label="1)">1)</text:note-citation><text:note-body><text:p text:style-name="Footnote"> S. Nakamoto, “Bitcoin: A Peer-to-Peer Electronic Cash System,” 24 May 2009. [Online]. Available: <text:a xlink:type="simple" xlink:href="https://bitcoin.org/bitcoin.pdf" text:style-name="Internet_20_link" text:visited-style-name="Visited_20_Internet_20_Link">https://bitcoin.org/bitcoin.pdf</text:a>.
</text:p></text:note-body></text:note>
and the exponential growth of other cryptocurrencies, there is a need to understand, in general terms, the underlying DIDO architectures and provide a framework to enable engineering due diligence of DIDOs. DIDOs are not limited to cryptocurrencies, the original blockchain, or distributed ledger technologies. DIDOs are applicable to other non-cryptocurrency domains such as supply chain, registries for birth, deaths etc., and lists of identification and authentication (IA) acceptable certificates including those that have been revoked. The DIDO concepts are captured within a <text:a xlink:type="simple" xlink:href="https://omgwiki.org/dido/doku.php?id=dido:public:ra:xapend:xapend.a_glossary:r:reference_architecture" text:style-name="Internet_20_link" text:visited-style-name="Visited_20_Internet_20_Link">Reference Architecture (RA)</text:a>, intended to represent any architectures relying on distributed networks of peers that store data and allow parallel computation. The DIDO RA is not intended as a physical “must-have” requirements list, but more as a conceptual catalog of what “can-be”.</text:p>
      <text:h text:style-name="Heading_20_3" text:outline-level="3"><text:bookmark-start text:name="__RefHeading___wiki_organization_4"/><text:bookmark-start text:name="wiki_organization"/>WIKI Organization<text:bookmark-end text:name="__RefHeading___wiki_organization_4"/><text:bookmark-end text:name="wiki_organization"/></text:h>
      <text:p text:style-name="Text_20_body">The DDS Foundation WKI site is organized into a private and a public area.</text:p>
      <text:p text:style-name="Text_20_body"><text:span text:style-name="Strong_20_Emphasis"><text:a xlink:type="simple" xlink:href="https://omgwiki.org/dido/doku.php?id=dido:private" text:style-name="Internet_20_link" text:visited-style-name="Visited_20_Internet_20_Link">Private Area</text:a></text:span> for internal use only and is never intended for migration from the site<text:span text:style-name="Strong_20_Emphasis"><text:a xlink:type="simple" xlink:href="https://omgwiki.org/dido/doku.php?id=dido:public" text:style-name="Internet_20_link" text:visited-style-name="Visited_20_Internet_20_Link">Public Area </text:a></text:span> is a sandbox/development area. The information here is ultimately intended for public consumption
 <text:a xlink:type="simple" xlink:href="https://omgwiki.org/dido/doku.php?id=dido" text:style-name="Internet_20_link" text:visited-style-name="Visited_20_Internet_20_Link">DIDO</text:a></text:p>
      <text:p text:style-name="Text_20_body"><text:span text:style-name="Strong_20_Emphasis">Note</text:span>Follow this link to the official DDS <text:a xlink:type="simple" xlink:href="https://www.dds-foundation.org/" text:style-name="Internet_20_link" text:visited-style-name="Visited_20_Internet_20_Link"> Foundation sit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start</dc:title>
  </office:meta>
</office:document-meta>
</file>